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bd902d94b204b9a3913945bf7a60af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5-part:start"/><text:bookmark-start text:name="__RefHeading___part_5phase_0_developer_handbook_1"/><text:bookmark-start text:name="part_5phase_0_developer_handbook"/>Part 5: Phase 0 Developer Handbook<text:bookmark-end text:name="__RefHeading___part_5phase_0_developer_handbook_1"/><text:bookmark-end text:name="part_5phase_0_developer_handbook"/></text:h>
      <text:p text:style-name="Text_20_body"><text:a xlink:type="simple" xlink:href="https://wiki.didosolutions.com/fxdemo/start" text:style-name="Internet_20_link" text:visited-style-name="Visited_20_Internet_20_Link"> Go to The FX Demo Root</text:a></text:p>
      <text:p text:style-name="Plugin_Wrap_Paragraph_Centered"><draw:a xlink:type="simple" xlink:href="https://wiki.didosolutions.com/fxdemo/start"><draw:frame draw:style-name="mediacenter" draw:name="0" text:anchor-type="paragraph" draw:z-index="0" svg:width="10.583333333333cm" svg:height="5.7727272727273cm"><draw:image xlink:href="Pictures/bbd902d94b204b9a3913945bf7a60afc.png" xlink:type="simple" xlink:show="embed" xlink:actuate="onLoad"/></draw:frame></draw:a></text:p>
      <text:p text:style-name="Text_20_body"><text:span text:style-name="Strong_20_Emphasis"><text:span text:style-name="Emphasis">Financial Systems Archetype</text:span></text:span></text:p>
      <text:p text:style-name="Text_20_body"><text:span text:style-name="Strong_20_Emphasis"><text:span text:style-name="Emphasis">Foreign Exchange (FX) Demo</text:span></text:span></text:p>
      <text:h text:style-name="Heading_20_2" text:outline-level="2"><text:bookmark-start text:name="__RefHeading___abstract_2"/><text:bookmark-start text:name="abstract"/>Abstract<text:bookmark-end text:name="__RefHeading___abstract_2"/><text:bookmark-end text:name="abstract"/></text:h>
      <text:p text:style-name="Text_20_body"><text:span text:style-name="Emphasis"><text:span text:style-name="underline"><text:span text:style-name="Strong_20_Emphasis">Part 5</text:span></text:span> provides practical guidance for developers on building, running, reviewing, and maintaining the Phase 0 implementation baseline. It describes repository organisation, file naming, script usage, generated artefacts, node implementation patterns, logging, exception handling, container build conventions, acceptance checks, and evidence capture. Part 5 supports repeatable implementation work by giving developers a consistent operational handbook. It complements Part 4 by explaining how developers apply the selected platform-specific model in source code, scripts, configuration files, and local runtime procedures.</text:span></text:p>
      <text:h text:style-name="Heading_20_2" text:outline-level="2"><text:bookmark-start text:name="__RefHeading___contents_3"/><text:bookmark-start text:name="contents"/>Contents<text:bookmark-end text:name="__RefHeading___contents_3"/><text:bookmark-end text:name="content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3::03:45</meta:creation-date>
    <dc:creator>Generated</dc:creator>
    <dc:date>2026-08-23T23::03:45</dc:date>
    <dc:language>en-US</dc:language>
    <meta:editing-cycles>1</meta:editing-cycles>
    <meta:editing-duration>PT0S</meta:editing-duration>
    <dc:title>fxdemo:05-part:start</dc:title>
  </office:meta>
</office:document-meta>
</file>