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20-risks-and-open-decisions:start"/><text:bookmark-start text:name="__RefHeading___risks_and_open_decisions_1"/><text:bookmark-start text:name="risks_and_open_decisions"/>20. Risks and Open Decisions<text:bookmark-end text:name="__RefHeading___risks_and_open_decisions_1"/><text:bookmark-end text:name="risks_and_open_decis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records risks, unresolved decisions, assumptions, and deferred choices that may affect the Phase 0 baseline. The team should use this section to make uncertainty visible rather than allowing unresolved issues to remain hidden in code, scripts, configuration, or informal discuss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58</meta:creation-date>
    <dc:creator>Generated</dc:creator>
    <dc:date>2026-08-22T12::36:58</dc:date>
    <dc:language>en-US</dc:language>
    <meta:editing-cycles>1</meta:editing-cycles>
    <meta:editing-duration>PT0S</meta:editing-duration>
    <dc:title>fxdemo:05-part:20-risks-and-open-decisions:start</dc:title>
  </office:meta>
</office:document-meta>
</file>