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5-part:20-risks-and-open-decisions:20-9-decision-record-expectations:start"/><text:bookmark-start text:name="__RefHeading___decision_record_expectations_1"/><text:bookmark-start text:name="decision_record_expectations"/>20.9 Decision Record Expectations<text:bookmark-end text:name="__RefHeading___decision_record_expectations_1"/><text:bookmark-end text:name="decision_record_expectation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20-risks-and-open-decisions/start" text:style-name="Internet_20_link" text:visited-style-name="Visited_20_Internet_20_Link"> Return to Risks and Open Decisions </text:a></text:p>
      <text:p text:style-name="Text_20_body">The team should use implementation decision records for decisions that affect the shared baseline. A decision record should capture the decision, context, alternatives considered, selected option, consequences, and any remaining risks.</text:p>
      <text:p text:style-name="Text_20_body">A decision record should exist when the team decides:</text:p>
      <text:p text:style-name="Text_20_body">DDS product or products.Runtime implementation language.Java, Python, or other language version baseline.Container runtime.Repository platform.Build tool or package manager.Generated <text:a xlink:type="simple" xlink:href="https://wiki.didosolutions.com/dido/99_annexes/annex-b-terms-and-definitions/a/artifact" text:style-name="Internet_20_link" text:visited-style-name="Visited_20_Internet_20_Link">Artifact</text:a> policy.CI/CD runner environment.Logging or Evidence format.Significant Node or QoS convention.Decision records should live in a controlled repository location, such as:</text:p>
      <text:p text:style-name="Preformatted_20_Text">docs/decisions/</text:p>
      <text:p text:style-name="Text_20_body">The handbook should reference decision records where they define baseline assumptions. The decision records should not replace the handbook. They explain why the team made a choice. The handbook explains how the team applies the choi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3:15</meta:creation-date>
    <dc:creator>Generated</dc:creator>
    <dc:date>2026-08-22T16::03:15</dc:date>
    <dc:language>en-US</dc:language>
    <meta:editing-cycles>1</meta:editing-cycles>
    <meta:editing-duration>PT0S</meta:editing-duration>
    <dc:title>fxdemo:05-part:20-risks-and-open-decisions:20-9-decision-record-expectations:start</dc:title>
  </office:meta>
</office:document-meta>
</file>