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20-risks-and-open-decisions:20-6-repository-ownership:start"/><text:bookmark-start text:name="__RefHeading___repository_ownership_1"/><text:bookmark-start text:name="repository_ownership"/>20.6 Repository Ownership<text:bookmark-end text:name="__RefHeading___repository_ownership_1"/><text:bookmark-end text:name="repository_ownership"/></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20-risks-and-open-decisions/start" text:style-name="Internet_20_link" text:visited-style-name="Visited_20_Internet_20_Link"> Return to Risks and Open Decisions </text:a></text:p>
      <text:p text:style-name="Text_20_body">The team must decide who owns the Phase 0 repository, who can approve changes, and how the repository connects to the broader Financial Systems Archetype work.</text:p>
      <text:p text:style-name="Text_20_body">Open repository ownership decisions may include:</text:p>
      <text:p text:style-name="Text_20_body">Which repository platform the team uses.Which organization or project account owns the repository.Who has administrative access.Who can merge into protected branches.Who can approve baseline changes.Who maintains the handbook and repository documentation.Who maintains scripts, generated <text:a xlink:type="simple" xlink:href="https://wiki.didosolutions.com/dido/99_annexes/annex-b-terms-and-definitions/a/artifact" text:style-name="Internet_20_link" text:visited-style-name="Visited_20_Internet_20_Link">Artifact</text:a> workflows, containers, and CI configuration.How the team handles external contributors or reviewers.Repository ownership affects access control, review discipline, baseline tagging, release preparation, and long-term maintainability. The team should record repository ownership decisions in an implementation decision record or project governance no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0:57</meta:creation-date>
    <dc:creator>Generated</dc:creator>
    <dc:date>2026-08-22T12::40:57</dc:date>
    <dc:language>en-US</dc:language>
    <meta:editing-cycles>1</meta:editing-cycles>
    <meta:editing-duration>PT0S</meta:editing-duration>
    <dc:title>fxdemo:05-part:20-risks-and-open-decisions:20-6-repository-ownership:start</dc:title>
  </office:meta>
</office:document-meta>
</file>