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5-part:20-risks-and-open-decisions:20-5-generated-artifact-governance:start"/><text:bookmark-start text:name="__RefHeading___generated_artifact_governance_1"/><text:bookmark-start text:name="generated_artifact_governance"/>20.5 Generated Artifact Governance<text:bookmark-end text:name="__RefHeading___generated_artifact_governance_1"/><text:bookmark-end text:name="generated_artifact_governance"/></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20-risks-and-open-decisions/start" text:style-name="Internet_20_link" text:visited-style-name="Visited_20_Internet_20_Link"> Return to Risks and Open Decisions </text:a></text:p>
      <text:p text:style-name="Text_20_body">Generated <text:a xlink:type="simple" xlink:href="https://wiki.didosolutions.com/dido/99_annexes/annex-b-terms-and-definitions/a/artifact" text:style-name="Internet_20_link" text:visited-style-name="Visited_20_Internet_20_Link">Artifacts</text:a> create a governance risk when the team cannot distinguish source definitions from generated outputs or cannot reproduce generated files from controlled inputs.</text:p>
      <text:p text:style-name="Text_20_body">Open generated-artifact decisions may include:</text:p>
      <text:p text:style-name="Text_20_body">Which generated Artifacts Git tracks.Which generated Artifacts remain local build outputs.Which generated Artifacts require file headers or generated-file warnings.How developers regenerate DDS/IDL-derived Artifacts.How reviewers confirm that generated files match source definitions.How the repository prevents generated outputs from overwriting handwritten code.How the team handles generated Artifacts for multiple DDS vendors or target languages.The team should resolve generated-artifact policy before generated outputs become difficult to review. The policy should support reproducibility, reviewability, and traceability without forcing the repository to carry unnecessary build outpu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8:38</meta:creation-date>
    <dc:creator>Generated</dc:creator>
    <dc:date>2026-08-22T12::38:38</dc:date>
    <dc:language>en-US</dc:language>
    <meta:editing-cycles>1</meta:editing-cycles>
    <meta:editing-duration>PT0S</meta:editing-duration>
    <dc:title>fxdemo:05-part:20-risks-and-open-decisions:20-5-generated-artifact-governance:start</dc:title>
  </office:meta>
</office:document-meta>
</file>