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xdemo:05-part:20-risks-and-open-decisions:20-3-python-scope-decisions:start"/><text:bookmark-start text:name="__RefHeading___python_scope_decisions_1"/><text:bookmark-start text:name="python_scope_decisions"/>20.3 Python Scope Decisions<text:bookmark-end text:name="__RefHeading___python_scope_decisions_1"/><text:bookmark-end text:name="python_scope_decisions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20-risks-and-open-decisions/start" text:style-name="Internet_20_link" text:visited-style-name="Visited_20_Internet_20_Link"> Return to Risks and Open Decisions </text:a></text:p>
      <text:p text:style-name="Text_20_body">The team must decide the scope of Python in Phase 0. Python may support repository setup, prerequisite validation, type-generation orchestration, configuration checks, log inspection, test harnesses, documentation generation, and Evidence preparation.</text:p>
      <text:p text:style-name="Text_20_body">Open Python decisions may include:</text:p>
      <text:p text:style-name="Text_20_body">Role applicability for developers, testers, reviewers, CI runners, demonstration operators, and deployment environments.Supported Python version range.Dependency mechanism, such as requirements.txt, pyproject.toml, or another approved approach.Scope of Python utilities as developer-support tools.Use of Python in any runtime Node.Use of Python scripts to generate support Artifacts, reports, checklist-derived automation, validation output, or Evidence packages.The team should avoid allowing Python utilities to become hidden architecture. If a Python script encodes naming conventions, topic mappings, <text:a xlink:type="simple" xlink:href="https://wiki.didosolutions.com/dido/99_annexes/annex-b-terms-and-definitions/n/node" text:style-name="Internet_20_link" text:visited-style-name="Visited_20_Internet_20_Link">Node</text:a> lists, configuration rules, or validation rules, the team should document those rules in the handbook, catalogues, or source definitio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18:29</meta:creation-date>
    <dc:creator>Generated</dc:creator>
    <dc:date>2026-08-22T14::18:29</dc:date>
    <dc:language>en-US</dc:language>
    <meta:editing-cycles>1</meta:editing-cycles>
    <meta:editing-duration>PT0S</meta:editing-duration>
    <dc:title>fxdemo:05-part:20-risks-and-open-decisions:20-3-python-scope-decisions:start</dc:title>
  </office:meta>
</office:document-meta>
</file>