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xdemo:05-part:20-risks-and-open-decisions:20-10-risk-review-and-baseline-acceptance:start"/><text:bookmark-start text:name="__RefHeading___risk_review_and_baseline_acceptance_1"/><text:bookmark-start text:name="risk_review_and_baseline_acceptance"/>20.10 Risk Review and Baseline Acceptance<text:bookmark-end text:name="__RefHeading___risk_review_and_baseline_acceptance_1"/><text:bookmark-end text:name="risk_review_and_baseline_acceptance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20-risks-and-open-decisions/start" text:style-name="Internet_20_link" text:visited-style-name="Visited_20_Internet_20_Link"> Return to Risks and Open Decisions </text:a></text:p>
      <text:p text:style-name="Text_20_body">The team should review risks and open decisions before it accepts a Phase 0 baseline. Baseline acceptance should not require every risk to be eliminated, but it should require every known risk to be visible, classified, and dispositioned.</text:p>
      <text:p text:style-name="Text_20_body">A risk or open decision may be:</text:p>
      <text:p text:style-name="Text_20_body">Resolved.Accepted for Phase 0.Deferred to a later phase.Converted into an implementation decision record.Converted into an issue.Treated as a blocker.Removed because it no longer applies.The team should not accept a baseline while a hidden or undocumented issue affects repository structure, required tooling, DDS/IDL generation, generated <text:a xlink:type="simple" xlink:href="https://wiki.didosolutions.com/dido/99_annexes/annex-b-terms-and-definitions/a/artifact" text:style-name="Internet_20_link" text:visited-style-name="Visited_20_Internet_20_Link">Artifacts</text:a>, <text:a xlink:type="simple" xlink:href="https://wiki.didosolutions.com/dido/99_annexes/annex-b-terms-and-definitions/n/node" text:style-name="Internet_20_link" text:visited-style-name="Visited_20_Internet_20_Link">Node</text:a> execution, <text:a xlink:type="simple" xlink:href="https://wiki.didosolutions.com/dido/99_annexes/annex-b-terms-and-definitions/c/control_plane" text:style-name="Internet_20_link" text:visited-style-name="Visited_20_Internet_20_Link">Control Plane</text:a> behavior, container operation, logging, <text:a xlink:type="simple" xlink:href="https://wiki.didosolutions.com/dido/99_annexes/annex-b-terms-and-definitions/e/evidence" text:style-name="Internet_20_link" text:visited-style-name="Visited_20_Internet_20_Link">Evidence</text:a>, or acceptance criteria.</text:p>
      <text:p text:style-name="Text_20_body">The practical rule is simple: the Phase 0 baseline may contain limitations, but those limitations should be known, recorded, and explainabl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36</meta:creation-date>
    <dc:creator>Generated</dc:creator>
    <dc:date>2026-08-22T12::42:36</dc:date>
    <dc:language>en-US</dc:language>
    <meta:editing-cycles>1</meta:editing-cycles>
    <meta:editing-duration>PT0S</meta:editing-duration>
    <dc:title>fxdemo:05-part:20-risks-and-open-decisions:20-10-risk-review-and-baseline-acceptance:start</dc:title>
  </office:meta>
</office:document-meta>
</file>