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xdemo:05-part:20-risks-and-open-decisions:20-1-implementation-language-decisions:start"/><text:bookmark-start text:name="__RefHeading___implementation_language_decisions_1"/><text:bookmark-start text:name="implementation_language_decisions"/>20.1 Implementation Language Decisions<text:bookmark-end text:name="__RefHeading___implementation_language_decisions_1"/><text:bookmark-end text:name="implementation_language_decis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20-risks-and-open-decisions/start" text:style-name="Internet_20_link" text:visited-style-name="Visited_20_Internet_20_Link"> Return to Risks and Open Decisions </text:a></text:p>
      <text:p text:style-name="Text_20_body">The team must decide which implementation language or languages Phase 0 uses for runtime <text:a xlink:type="simple" xlink:href="https://wiki.didosolutions.com/dido/99_annexes/annex-b-terms-and-definitions/n/node" text:style-name="Internet_20_link" text:visited-style-name="Visited_20_Internet_20_Link">Nodes</text:a>, generated DDS bindings, scripts, tests, and developer-support utilities.</text:p>
      <text:p text:style-name="Text_20_body">Open language decisions may include:</text:p>
      <text:p text:style-name="Text_20_body">Which implementation language Phase 0 uses for runtime Nodes.Whether all Nodes use the same language or different Nodes use different languages.Whether Python remains limited to developer-support utilities or also supports runtime Nodes.Which language or languages the DDS type-generation workflow targets.Which build tools and package managers each language requires.Which language-specific documentation conventions apply to public interfaces.Language decisions affect repository layout, generated <text:a xlink:type="simple" xlink:href="https://wiki.didosolutions.com/dido/99_annexes/annex-b-terms-and-definitions/a/artifact" text:style-name="Internet_20_link" text:visited-style-name="Visited_20_Internet_20_Link">Artifacts</text:a> locations, build scripts, container images, developer setup, tests, and <text:a xlink:type="simple" xlink:href="https://wiki.didosolutions.com/dido/99_annexes/annex-b-terms-and-definitions/e/evidence" text:style-name="Internet_20_link" text:visited-style-name="Visited_20_Internet_20_Link">Evidence</text:a>. The team should record selected languages in the applicable tool baseline checklist instance and, where needed, in an implementation decision recor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8:19</meta:creation-date>
    <dc:creator>Generated</dc:creator>
    <dc:date>2026-08-23T22::58:19</dc:date>
    <dc:language>en-US</dc:language>
    <meta:editing-cycles>1</meta:editing-cycles>
    <meta:editing-duration>PT0S</meta:editing-duration>
    <dc:title>fxdemo:05-part:20-risks-and-open-decisions:20-1-implementation-language-decisions:start</dc:title>
  </office:meta>
</office:document-meta>
</file>