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9-full-multi-vendor-interoperability:start"/><text:bookmark-start text:name="__RefHeading___full_multi-vendor_interoperability_1"/><text:bookmark-start text:name="full_multi-vendor_interoperability"/>19.9 Full Multi-Vendor Interoperability<text:bookmark-end text:name="__RefHeading___full_multi-vendor_interoperability_1"/><text:bookmark-end text:name="full_multi-vendor_interoperability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require full multi-vendor interoperability unless the applicable checklist instance and acceptance criteria explicitly include it. The architecture may anticipate DDS interoperability across conforming implementations, but Phase 0 may use a single primary DDS product to establish the initial baseline.</text:p>
      <text:p text:style-name="Text_20_body">If Phase 0 includes more than one DDS product, the team should identify which products it tested, which version ranges it used, which generated <text:a xlink:type="simple" xlink:href="https://wiki.didosolutions.com/dido/99_annexes/annex-b-terms-and-definitions/a/artifact" text:style-name="Internet_20_link" text:visited-style-name="Visited_20_Internet_20_Link">Artifacts</text:a> it produced, which runtime combinations it validated, and which interoperability claims the <text:a xlink:type="simple" xlink:href="https://wiki.didosolutions.com/dido/99_annexes/annex-b-terms-and-definitions/e/evidence" text:style-name="Internet_20_link" text:visited-style-name="Visited_20_Internet_20_Link">Evidence</text:a> supports.</text:p>
      <text:p text:style-name="Text_20_body">Later phases may expand interoperability testing across DDS vendors, operating systems, container runtimes, generated bindings, QoS profiles, and deployment environ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11</meta:creation-date>
    <dc:creator>Generated</dc:creator>
    <dc:date>2026-08-22T13::33:11</dc:date>
    <dc:language>en-US</dc:language>
    <meta:editing-cycles>1</meta:editing-cycles>
    <meta:editing-duration>PT0S</meta:editing-duration>
    <dc:title>fxdemo:05-part:19-phase-0-non-goals:19-9-full-multi-vendor-interoperability:start</dc:title>
  </office:meta>
</office:document-meta>
</file>