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19-phase-0-non-goals:19-8-enterprise-deployment:start"/><text:bookmark-start text:name="__RefHeading___enterprise_deployment_1"/><text:bookmark-start text:name="enterprise_deployment"/>19.8 Enterprise Deployment<text:bookmark-end text:name="__RefHeading___enterprise_deployment_1"/><text:bookmark-end text:name="enterprise_deployment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9-phase-0-non-goals/start" text:style-name="Internet_20_link" text:visited-style-name="Visited_20_Internet_20_Link"> Return to Phase 0 Non-Goals </text:a></text:p>
      <text:p text:style-name="Text_20_body">Phase 0 does not deliver an enterprise deployment model. It does not define final hosting, production infrastructure, enterprise network topology, operational support procedures, disaster recovery, incident response, change-management integration, or enterprise service management.</text:p>
      <text:p text:style-name="Text_20_body">Phase 0 may use containers and scripts to run the demonstration baseline, but those mechanisms do not represent the final deployment architecture.</text:p>
      <text:p text:style-name="Text_20_body">Later phases may define deployment environments, infrastructure automation, release processes, environment promotion, monitoring integration, operational controls, and enterprise governa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20</meta:creation-date>
    <dc:creator>Generated</dc:creator>
    <dc:date>2026-08-22T12::41:20</dc:date>
    <dc:language>en-US</dc:language>
    <meta:editing-cycles>1</meta:editing-cycles>
    <meta:editing-duration>PT0S</meta:editing-duration>
    <dc:title>fxdemo:05-part:19-phase-0-non-goals:19-8-enterprise-deployment:start</dc:title>
  </office:meta>
</office:document-meta>
</file>