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xdemo:05-part:19-phase-0-non-goals:19-7-performance-optimization:start"/><text:bookmark-start text:name="__RefHeading___performance_optimization_1"/><text:bookmark-start text:name="performance_optimization"/>19.7 Performance Optimization<text:bookmark-end text:name="__RefHeading___performance_optimization_1"/><text:bookmark-end text:name="performance_optimization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9-phase-0-non-goals/start" text:style-name="Internet_20_link" text:visited-style-name="Visited_20_Internet_20_Link"> Return to Phase 0 Non-Goals </text:a></text:p>
      <text:p text:style-name="Text_20_body">Phase 0 does not optimize for production performance. It does not attempt to prove throughput, latency, scalability, resource efficiency, high availability, or production-grade load behavior.</text:p>
      <text:p text:style-name="Text_20_body">The team should avoid design choices that obviously block later performance work, but Phase 0 should prioritize clarity, traceability, repeatability, and observability over optimization.</text:p>
      <text:p text:style-name="Text_20_body">Later phases may introduce performance benchmarks, load tests, profiling, resource tuning, QoS refinement, container optimization, and deployment scalin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7:45</meta:creation-date>
    <dc:creator>Generated</dc:creator>
    <dc:date>2026-08-22T12::37:45</dc:date>
    <dc:language>en-US</dc:language>
    <meta:editing-cycles>1</meta:editing-cycles>
    <meta:editing-duration>PT0S</meta:editing-duration>
    <dc:title>fxdemo:05-part:19-phase-0-non-goals:19-7-performance-optimization:start</dc:title>
  </office:meta>
</office:document-meta>
</file>