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fxdemo:05-part:19-phase-0-non-goals:19-6-full-operational-dashboard:start"/><text:bookmark-start text:name="__RefHeading___full_operational_dashboard_1"/><text:bookmark-start text:name="full_operational_dashboard"/>19.6 Full Operational Dashboard<text:bookmark-end text:name="__RefHeading___full_operational_dashboard_1"/><text:bookmark-end text:name="full_operational_dashboard"/></text:h>
      <text:p text:style-name="Text_20_body"><text:a xlink:type="simple" xlink:href="https://wiki.didosolutions.com/fxdemo/05-part/start" text:style-name="Internet_20_link" text:visited-style-name="Visited_20_Internet_20_Link"> Go To Top </text:a></text:p>
      <text:p text:style-name="Text_20_body"><text:a xlink:type="simple" xlink:href="https://wiki.didosolutions.com/fxdemo/05-part/19-phase-0-non-goals/start" text:style-name="Internet_20_link" text:visited-style-name="Visited_20_Internet_20_Link"> Return to Phase 0 Non-Goals </text:a></text:p>
      <text:p text:style-name="Text_20_body">Phase 0 does not implement a full operational dashboard. It should provide enough observability for developers, testers, reviewers, and demonstration operators to inspect Node status, logs, <text:a xlink:type="simple" xlink:href="https://wiki.didosolutions.com/dido/99_annexes/annex-b-terms-and-definitions/c/control_plane" text:style-name="Internet_20_link" text:visited-style-name="Visited_20_Internet_20_Link">Control Plane</text:a> messages, container behavior, and <text:a xlink:type="simple" xlink:href="https://wiki.didosolutions.com/dido/99_annexes/annex-b-terms-and-definitions/e/evidence" text:style-name="Internet_20_link" text:visited-style-name="Visited_20_Internet_20_Link">Evidence</text:a>.</text:p>
      <text:p text:style-name="Text_20_body">The team may use a command-line observer, simple Control Plane observer Node, DDS diagnostic tooling, logs, or captured Evidence. Those mechanisms prove observability at the baseline level but do not constitute a full dashboard.</text:p>
      <text:p text:style-name="Text_20_body">Later phases may add a dashboard that displays Node state, message activity, alerts, health indicators, message flow, Evidence links, and operational summaries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21::42:04</meta:creation-date>
    <dc:creator>Generated</dc:creator>
    <dc:date>2026-08-23T21::42:04</dc:date>
    <dc:language>en-US</dc:language>
    <meta:editing-cycles>1</meta:editing-cycles>
    <meta:editing-duration>PT0S</meta:editing-duration>
    <dc:title>fxdemo:05-part:19-phase-0-non-goals:19-6-full-operational-dashboard:start</dc:title>
  </office:meta>
</office:document-meta>
</file>