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xdemo:05-part:19-phase-0-non-goals:19-5-full-ief-policy-enforcement:start"/><text:bookmark-start text:name="__RefHeading___full_ief_policy_enforcement_1"/><text:bookmark-start text:name="full_ief_policy_enforcement"/>19.5 Full IEF Policy Enforcement<text:bookmark-end text:name="__RefHeading___full_ief_policy_enforcement_1"/><text:bookmark-end text:name="full_ief_policy_enforcement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19-phase-0-non-goals/start" text:style-name="Internet_20_link" text:visited-style-name="Visited_20_Internet_20_Link"> Return to Phase 0 Non-Goals </text:a></text:p>
      <text:p text:style-name="Text_20_body">Phase 0 does not implement full IEF policy enforcement.</text:p>
      <text:p text:style-name="Text_20_body">Phase 0 may identify where policy-controlled release, visibility, external exchange, sovereignty-aware movement, residency-aware movement, metadata views, aggregate views, or release evidence will matter in later phases. It does not provide the full machinery for policy evaluation, controlled disclosure, cross-jurisdictional access, distributed Policy Enforcement Points, replicated Policy Decision Points, Policy Administration Point capabilities, Policy Information Point capabilities, local policy caches, authorized release packages, recipient-specific release products, or external oversight distribution.</text:p>
      <text:p text:style-name="Text_20_body">Phase 0 should keep <text:a xlink:type="simple" xlink:href="https://wiki.didosolutions.com/dido/99_annexes/annex-b-terms-and-definitions/c/control_plane" text:style-name="Internet_20_link" text:visited-style-name="Visited_20_Internet_20_Link">Control Plane</text:a> and <text:a xlink:type="simple" xlink:href="https://wiki.didosolutions.com/dido/99_annexes/annex-b-terms-and-definitions/d/data_plane" text:style-name="Internet_20_link" text:visited-style-name="Visited_20_Internet_20_Link">Data Plane</text:a> separation clear so that later policy enforcement can attach to well-defined <text:a xlink:type="simple" xlink:href="https://wiki.didosolutions.com/dido/99_annexes/annex-b-terms-and-definitions/n/node" text:style-name="Internet_20_link" text:visited-style-name="Visited_20_Internet_20_Link">Nodes</text:a>, <text:a xlink:type="simple" xlink:href="https://wiki.didosolutions.com/dido/99_annexes/annex-b-terms-and-definitions/d/data_structure_definition" text:style-name="Internet_20_link" text:visited-style-name="Visited_20_Internet_20_Link">Data Structure Definitions</text:a>, catalogues, logs, release points, and <text:a xlink:type="simple" xlink:href="https://wiki.didosolutions.com/dido/99_annexes/annex-b-terms-and-definitions/e/evidence" text:style-name="Internet_20_link" text:visited-style-name="Visited_20_Internet_20_Link">Evidence</text:a> locations. Phase 0 implementation choices should not require all protected information to pass through a single central policy server or gateway.</text:p>
      <text:p text:style-name="Text_20_body">Later phases may add policy semantics, release governance, access controls, authorization workflows, metadata or aggregate view builders, release gateways, external packaging, obligations, and Evidence needed to support IEF-inspired or IEF-aligned opera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3:22</meta:creation-date>
    <dc:creator>Generated</dc:creator>
    <dc:date>2026-08-22T12::43:22</dc:date>
    <dc:language>en-US</dc:language>
    <meta:editing-cycles>1</meta:editing-cycles>
    <meta:editing-duration>PT0S</meta:editing-duration>
    <dc:title>fxdemo:05-part:19-phase-0-non-goals:19-5-full-ief-policy-enforcement:start</dc:title>
  </office:meta>
</office:document-meta>
</file>