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3-full-financial-semantics:start"/><text:bookmark-start text:name="__RefHeading___full_financial_semantics_1"/><text:bookmark-start text:name="full_financial_semantics"/>19.3 Full Financial Semantics<text:bookmark-end text:name="__RefHeading___full_financial_semantics_1"/><text:bookmark-end text:name="full_financial_semantic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implement the full financial-domain semantic model. It does not complete the full set of FX transaction meanings, lifecycle rules, validation semantics, attestation semantics, provenance semantics, release semantics, or oversight semantics.</text:p>
      <text:p text:style-name="Text_20_body">Phase 0 should preserve the architecture's semantic discipline by avoiding ad hoc structures and by keeping type definitions, node roles, catalogues, and documentation traceable to the FX Demo Logical Profile. However, Phase 0 does not attempt to complete the semantic model itself.</text:p>
      <text:p text:style-name="Text_20_body">Later phases may introduce richer SBVR-based rules, financial-domain vocabularies, validation grammars, lifecycle rules, and semantic conformance check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1:16</meta:creation-date>
    <dc:creator>Generated</dc:creator>
    <dc:date>2026-08-22T17::11:16</dc:date>
    <dc:language>en-US</dc:language>
    <meta:editing-cycles>1</meta:editing-cycles>
    <meta:editing-duration>PT0S</meta:editing-duration>
    <dc:title>fxdemo:05-part:19-phase-0-non-goals:19-3-full-financial-semantics:start</dc:title>
  </office:meta>
</office:document-meta>
</file>