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19-phase-0-non-goals:19-2-full-actus-processing:start"/><text:bookmark-start text:name="__RefHeading___full_actus_processing_1"/><text:bookmark-start text:name="full_actus_processing"/>19.2 Full ACTUS Processing<text:bookmark-end text:name="__RefHeading___full_actus_processing_1"/><text:bookmark-end text:name="full_actus_process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9-phase-0-non-goals/start" text:style-name="Internet_20_link" text:visited-style-name="Visited_20_Internet_20_Link"> Return to Phase 0 Non-Goals </text:a></text:p>
      <text:p text:style-name="Text_20_body">Phase 0 does not implement full ACTUS processing. It may prepare the repository, <text:a xlink:type="simple" xlink:href="https://wiki.didosolutions.com/dido/99_annexes/annex-b-terms-and-definitions/n/node" text:style-name="Internet_20_link" text:visited-style-name="Visited_20_Internet_20_Link">Node</text:a> pattern, <text:a xlink:type="simple" xlink:href="https://wiki.didosolutions.com/dido/99_annexes/annex-b-terms-and-definitions/d/data_structure_definition" text:style-name="Internet_20_link" text:visited-style-name="Visited_20_Internet_20_Link">Data Structure Definitions</text:a>, naming conventions, generated <text:a xlink:type="simple" xlink:href="https://wiki.didosolutions.com/dido/99_annexes/annex-b-terms-and-definitions/a/artifact" text:style-name="Internet_20_link" text:visited-style-name="Visited_20_Internet_20_Link">Artifacts</text:a>, and build/run discipline needed to support later ACTUS work.</text:p>
      <text:p text:style-name="Text_20_body">If Phase 0 includes ACTUS-related placeholders, tests, or simple message flows, the team should mark them clearly. A placeholder should not imply full ACTUS computation, full contract coverage, full cash-flow generation, or complete validation against ACTUS semantics.</text:p>
      <text:p text:style-name="Text_20_body">Later phases may add ACTUS libraries, contract models, cash-flow computation, validation rules, test data, and acceptance evidence for specific ACTUS use cas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07</meta:creation-date>
    <dc:creator>Generated</dc:creator>
    <dc:date>2026-08-22T15::11:07</dc:date>
    <dc:language>en-US</dc:language>
    <meta:editing-cycles>1</meta:editing-cycles>
    <meta:editing-duration>PT0S</meta:editing-duration>
    <dc:title>fxdemo:05-part:19-phase-0-non-goals:19-2-full-actus-processing:start</dc:title>
  </office:meta>
</office:document-meta>
</file>