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xdemo:05-part:19-phase-0-non-goals:19-1-production-readiness:start"/><text:bookmark-start text:name="__RefHeading___production_readiness_1"/><text:bookmark-start text:name="production_readiness"/>19.1 Production Readiness<text:bookmark-end text:name="__RefHeading___production_readiness_1"/><text:bookmark-end text:name="production_readines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9-phase-0-non-goals/start" text:style-name="Internet_20_link" text:visited-style-name="Visited_20_Internet_20_Link"> Return to Phase 0 Non-Goals </text:a></text:p>
      <text:p text:style-name="Text_20_body">Phase 0 does not produce a production-ready financial system. It creates an executable demonstration baseline that the team can build, run, inspect, and review.</text:p>
      <text:p text:style-name="Text_20_body">Production readiness would require additional work, including:</text:p>
      <text:p text:style-name="Text_20_body">Hardened security.Operational monitoring.Deployment automation.Resilience testing.Performance testing.Access control.Production data handling.Support procedures.Backup and recovery planning.Formal operational governance.Phase 0 may introduce patterns that later production work can refine, but the team should not represent Phase 0 artifacts as production-ready componen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3:18</meta:creation-date>
    <dc:creator>Generated</dc:creator>
    <dc:date>2026-08-22T12::43:18</dc:date>
    <dc:language>en-US</dc:language>
    <meta:editing-cycles>1</meta:editing-cycles>
    <meta:editing-duration>PT0S</meta:editing-duration>
    <dc:title>fxdemo:05-part:19-phase-0-non-goals:19-1-production-readiness:start</dc:title>
  </office:meta>
</office:document-meta>
</file>