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8-acceptance-criteria:start"/><text:bookmark-start text:name="__RefHeading___acceptance_criteria_1"/><text:bookmark-start text:name="acceptance_criteria"/>18. Acceptance Criteria<text:bookmark-end text:name="__RefHeading___acceptance_criteria_1"/><text:bookmark-end text:name="acceptance_criteria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the acceptance criteria for the Phase 0 Baseline. Acceptance criteria help the team decide whether the Repository, tooling, generated Artifacts, Nodes, Control Plane, Data Plane, containers, documentation, and Evidence satisfy the purpose of Phase 0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06</meta:creation-date>
    <dc:creator>Generated</dc:creator>
    <dc:date>2026-08-22T12::38:06</dc:date>
    <dc:language>en-US</dc:language>
    <meta:editing-cycles>1</meta:editing-cycles>
    <meta:editing-duration>PT0S</meta:editing-duration>
    <dc:title>fxdemo:05-part:18-acceptance-criteria:start</dc:title>
  </office:meta>
</office:document-meta>
</file>