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8-documentation-acceptance-criteria:start"/><text:bookmark-start text:name="__RefHeading___documentation_acceptance_criteria_1"/><text:bookmark-start text:name="documentation_acceptance_criteria"/>18.8 Documentation Acceptance Criteria<text:bookmark-end text:name="__RefHeading___documentation_acceptance_criteria_1"/><text:bookmark-end text:name="documentation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Documentation satisfies Phase 0 acceptance when it explains the baseline clearly enough for developers, testers, reviewers, and demonstration participants to reproduce and review the implementation.</text:p>
      <text:p text:style-name="Text_20_body">Documentation acceptance requires:</text:p>
      <text:p text:style-name="Text_20_body">The handbook reflects the current Phase 0 baseline rules.The README identifies setup, generation, build, run, stop, validation, and Evidence procedures.The Node Catalogue identifies required Phase 0 <text:a xlink:type="simple" xlink:href="https://wiki.didosolutions.com/dido/99_annexes/annex-b-terms-and-definitions/n/node" text:style-name="Internet_20_link" text:visited-style-name="Visited_20_Internet_20_Link">Nodes</text:a>.The Topic Catalogue identifies required Phase 0 <text:a xlink:type="simple" xlink:href="https://wiki.didosolutions.com/dido/99_annexes/annex-b-terms-and-definitions/t/topic" text:style-name="Internet_20_link" text:visited-style-name="Visited_20_Internet_20_Link">Topics</text:a>.Script documentation matches actual script behavior.Configuration documentation identifies baseline <text:a xlink:type="simple" xlink:href="https://wiki.didosolutions.com/dido/99_annexes/annex-b-terms-and-definitions/c/configuration" text:style-name="Internet_20_link" text:visited-style-name="Visited_20_Internet_20_Link">Configuration</text:a> and local override rules.Tool checklist instances identify approved products, versions, roles, verification methods, and Evidence references.Implementation decision records exist where the team has made significant tool, Repository, runtime, DDS, container, or build decisions.Documentation uses consistent terminology, American English spelling, active voice, and the style rules defined in Section 7.11.Documentation avoids unexplained abbreviations, personal notes, temporary comments, and machine-specific assumptions.Documentation changes accompany implementation changes where requir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4:07</meta:creation-date>
    <dc:creator>Generated</dc:creator>
    <dc:date>2026-08-24T06::34:07</dc:date>
    <dc:language>en-US</dc:language>
    <meta:editing-cycles>1</meta:editing-cycles>
    <meta:editing-duration>PT0S</meta:editing-duration>
    <dc:title>fxdemo:05-part:18-acceptance-criteria:18-8-documentation-acceptance-criteria:start</dc:title>
  </office:meta>
</office:document-meta>
</file>