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8-acceptance-criteria:18-5-control-plane-acceptance-criteria:start"/><text:bookmark-start text:name="__RefHeading___control_plane_acceptance_criteria_1"/><text:bookmark-start text:name="control_plane_acceptance_criteria"/>18.5 Control Plane Acceptance Criteria<text:bookmark-end text:name="__RefHeading___control_plane_acceptance_criteria_1"/><text:bookmark-end text:name="control_plane_acceptance_criteria"/></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8-acceptance-criteria/start" text:style-name="Internet_20_link" text:visited-style-name="Visited_20_Internet_20_Link"> Return to Acceptance Criteria </text:a></text:p>
      <text:p text:style-name="Text_20_body">The <text:a xlink:type="simple" xlink:href="https://wiki.didosolutions.com/dido/99_annexes/annex-b-terms-and-definitions/c/control_plane" text:style-name="Internet_20_link" text:visited-style-name="Visited_20_Internet_20_Link">Control Plane</text:a> satisfies Phase 0 acceptance when it provides observable <text:a xlink:type="simple" xlink:href="https://wiki.didosolutions.com/dido/99_annexes/annex-b-terms-and-definitions/e/evidence" text:style-name="Internet_20_link" text:visited-style-name="Visited_20_Internet_20_Link">Evidence</text:a> that required <text:a xlink:type="simple" xlink:href="https://wiki.didosolutions.com/dido/99_annexes/annex-b-terms-and-definitions/n/node" text:style-name="Internet_20_link" text:visited-style-name="Visited_20_Internet_20_Link">Nodes</text:a> started, reported status, responded to commands where applicable, and stopped or failed in a controlled way.</text:p>
      <text:p text:style-name="Text_20_body">Control Plane acceptance requires:</text:p>
      <text:p text:style-name="Text_20_body">Required Control Plane Topics exist and use approved names.Control Plane Topics use approved IDL-derived <text:a xlink:type="simple" xlink:href="https://wiki.didosolutions.com/dido/99_annexes/annex-b-terms-and-definitions/d/data_structure_definition" text:style-name="Internet_20_link" text:visited-style-name="Visited_20_Internet_20_Link">Data Structure Definitions</text:a>.Required Nodes publish status to the approved Node Status Topic.Status messages identify Node identity, Node role, lifecycle state, timestamp, and reason or message.Nodes publish expected lifecycle transitions during startup and shutdown.Nodes report Failed, Degraded, or Recovering where applicable.Supported commands can be published to the approved Node Command Topic.Nodes receive, validate, and act on supported commands where applicable.Nodes reject unsupported or invalid commands clearly.Control Plane QoS settings match the documented expectations.An observer, test harness, DDS diagnostic tool, or captured-message mechanism can inspect Control Plane behavior.Logs and captured status messages provide consistent Evidence of Node behavio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1:52</meta:creation-date>
    <dc:creator>Generated</dc:creator>
    <dc:date>2026-08-22T12::41:52</dc:date>
    <dc:language>en-US</dc:language>
    <meta:editing-cycles>1</meta:editing-cycles>
    <meta:editing-duration>PT0S</meta:editing-duration>
    <dc:title>fxdemo:05-part:18-acceptance-criteria:18-5-control-plane-acceptance-criteria:start</dc:title>
  </office:meta>
</office:document-meta>
</file>