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8-acceptance-criteria:18-10-phase-0-completion-criteria:start"/><text:bookmark-start text:name="__RefHeading___phase_0_completion_criteria_1"/><text:bookmark-start text:name="phase_0_completion_criteria"/>18.10 Phase 0 Completion Criteria<text:bookmark-end text:name="__RefHeading___phase_0_completion_criteria_1"/><text:bookmark-end text:name="phase_0_completion_criteria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8-acceptance-criteria/start" text:style-name="Internet_20_link" text:visited-style-name="Visited_20_Internet_20_Link"> Return to Acceptance Criteria </text:a></text:p>
      <text:p text:style-name="Text_20_body">Phase 0 is complete when the team can demonstrate a controlled, repeatable, reviewable baseline that satisfies the agreed scope and acceptance criteria.</text:p>
      <text:p text:style-name="Text_20_body">Phase 0 completion requires:</text:p>
      <text:p text:style-name="Text_20_body">Repository structure satisfies repository acceptance criteria.Applicable environment satisfies environment acceptance criteria.Required IDL/type generation satisfies type-generation acceptance criteria.Required Phase 0 <text:a xlink:type="simple" xlink:href="https://wiki.didosolutions.com/dido/99_annexes/annex-b-terms-and-definitions/n/node" text:style-name="Internet_20_link" text:visited-style-name="Visited_20_Internet_20_Link">Nodes</text:a> satisfy node acceptance criteria.<text:a xlink:type="simple" xlink:href="https://wiki.didosolutions.com/dido/99_annexes/annex-b-terms-and-definitions/c/control_plane" text:style-name="Internet_20_link" text:visited-style-name="Visited_20_Internet_20_Link">Control Plane</text:a> satisfies Control Plane acceptance criteria.Any included <text:a xlink:type="simple" xlink:href="https://wiki.didosolutions.com/dido/99_annexes/annex-b-terms-and-definitions/d/data_plane" text:style-name="Internet_20_link" text:visited-style-name="Visited_20_Internet_20_Link">Data Plane</text:a> implementations satisfy Data Plane acceptance criteria.Required containers satisfy container acceptance criteria.Required documentation satisfies documentation acceptance criteria.Required <text:a xlink:type="simple" xlink:href="https://wiki.didosolutions.com/dido/99_annexes/annex-b-terms-and-definitions/e/evidence" text:style-name="Internet_20_link" text:visited-style-name="Visited_20_Internet_20_Link">Evidence</text:a> satisfies evidence acceptance criteria.Open risks, deviations, incomplete items, and deferred work are recorded.The team has reviewed and accepted the baseline.The team has tagged or otherwise identified the accepted Phase 0 baseline in Git.Completion does not mean the system is production-ready. Completion means the team has created a disciplined Phase 0 implementation baseline that can be built, run, inspected, explained, and used as the foundation for later phas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36</meta:creation-date>
    <dc:creator>Generated</dc:creator>
    <dc:date>2026-08-22T12::42:36</dc:date>
    <dc:language>en-US</dc:language>
    <meta:editing-cycles>1</meta:editing-cycles>
    <meta:editing-duration>PT0S</meta:editing-duration>
    <dc:title>fxdemo:05-part:18-acceptance-criteria:18-10-phase-0-completion-criteria:start</dc:title>
  </office:meta>
</office:document-meta>
</file>