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1-repository-acceptance-criteria:start"/><text:bookmark-start text:name="__RefHeading___repository_acceptance_criteria_1"/><text:bookmark-start text:name="repository_acceptance_criteria"/>18.1 Repository Acceptance Criteria<text:bookmark-end text:name="__RefHeading___repository_acceptance_criteria_1"/><text:bookmark-end text:name="repository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he Repository satisfies Phase 0 acceptance when it contains the approved Baseline structure, separates Artifact types clearly, and supports repeatable development and review.</text:p>
      <text:p text:style-name="Text_20_body">Repository acceptance requires:</text:p>
      <text:p text:style-name="Text_20_body">The Repository contains the approved top-level directory structure.The Repository includes a README.md file that identifies the Repository purpose, Baseline status, setup steps, build steps, run steps, stop steps, and Evidence locations.The Repository separates handwritten source files from generated Artifacts.The Repository separates IDL source definitions, Configuration, scripts, containers, tests, documentation, logs, and Evidence.The Repository includes a .gitignore file that excludes local virtual environments, temporary logs, build outputs, container runtime Artifacts, local overrides, editor caches, and other non-Baseline files.The Repository identifies where checklist instances, implementation decision records, Node Catalogue entries, Topic Catalogue entries, and acceptance Evidence live.The Repository avoids undocumented top-level directories.The Repository contains no machine-specific, personal, temporary, or unexplained Artifacts in the controlled Baseline.A reviewer can clone the Repository and understand the intended structure without relying on private knowledge from the original develope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6:03</meta:creation-date>
    <dc:creator>Generated</dc:creator>
    <dc:date>2026-08-22T17::46:03</dc:date>
    <dc:language>en-US</dc:language>
    <meta:editing-cycles>1</meta:editing-cycles>
    <meta:editing-duration>PT0S</meta:editing-duration>
    <dc:title>fxdemo:05-part:18-acceptance-criteria:18-1-repository-acceptance-criteria:start</dc:title>
  </office:meta>
</office:document-meta>
</file>