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7-git-and-review-workflow:17-4-pull-request-expectations:start"/><text:bookmark-start text:name="__RefHeading___pull_request_expectations_1"/><text:bookmark-start text:name="pull_request_expectations"/>17.4 Pull Request Expectations<text:bookmark-end text:name="__RefHeading___pull_request_expectations_1"/><text:bookmark-end text:name="pull_request_expecta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7-git-and-review-workflow/start" text:style-name="Internet_20_link" text:visited-style-name="Visited_20_Internet_20_Link"> Return to Git and Review Workflow </text:a></text:p>
      <text:p text:style-name="Text_20_body">Pull requests should give reviewers enough information to understand what changed, why it changed, and how the change affects the Phase 0 <text:a xlink:type="simple" xlink:href="https://wiki.didosolutions.com/dido/99_annexes/annex-b-terms-and-definitions/b/baseline" text:style-name="Internet_20_link" text:visited-style-name="Visited_20_Internet_20_Link">Baseline</text:a>.</text:p>
      <text:p text:style-name="Text_20_body">A pull request should identify:</text:p>
      <text:p text:style-name="Text_20_body">Purpose of the change.Affected handbook sections, <text:a xlink:type="simple" xlink:href="https://wiki.didosolutions.com/dido/99_annexes/annex-b-terms-and-definitions/r/repository" text:style-name="Internet_20_link" text:visited-style-name="Visited_20_Internet_20_Link">Repository</text:a> directories, <text:a xlink:type="simple" xlink:href="https://wiki.didosolutions.com/dido/99_annexes/annex-b-terms-and-definitions/n/node" text:style-name="Internet_20_link" text:visited-style-name="Visited_20_Internet_20_Link">Nodes</text:a>, Topics, scripts, <text:a xlink:type="simple" xlink:href="https://wiki.didosolutions.com/dido/99_annexes/annex-b-terms-and-definitions/c/configuration" text:style-name="Internet_20_link" text:visited-style-name="Visited_20_Internet_20_Link">Configuration</text:a> files, generated <text:a xlink:type="simple" xlink:href="https://wiki.didosolutions.com/dido/99_annexes/annex-b-terms-and-definitions/a/artifact" text:style-name="Internet_20_link" text:visited-style-name="Visited_20_Internet_20_Link">Artifacts</text:a>, containers, tests, or checklist instances.Related implementation decision records, risks, open issues, or acceptance criteria.Validation performed.<text:a xlink:type="simple" xlink:href="https://wiki.didosolutions.com/dido/99_annexes/annex-b-terms-and-definitions/e/evidence" text:style-name="Internet_20_link" text:visited-style-name="Visited_20_Internet_20_Link">Evidence</text:a> added or updated.Known limitations or deferred work.Compatibility impact, especially for <text:a xlink:type="simple" xlink:href="https://wiki.didosolutions.com/dido/99_annexes/annex-b-terms-and-definitions/i/idl" text:style-name="Internet_20_link" text:visited-style-name="Visited_20_Internet_20_Link">IDL</text:a>, generated types, Topics, QoS, Node interfaces, scripts, and containers.Required reviewer focus.A pull request that changes IDL definitions should identify the affected Topics, generated Artifacts, Node implementations, tests, and compatibility assumptions. A pull request that changes scripts should identify the expected working directory, inputs, outputs, exit codes, and validation results. A pull request that changes containers should identify build inputs, runtime Configuration, networking assumptions, and logs.</text:p>
      <text:p text:style-name="Text_20_body">The team should avoid accepting pull requests that “work locally” but do not document their assumptions, update affected Artifacts, or provide enough Evidence for revie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48</meta:creation-date>
    <dc:creator>Generated</dc:creator>
    <dc:date>2026-08-22T14::18:48</dc:date>
    <dc:language>en-US</dc:language>
    <meta:editing-cycles>1</meta:editing-cycles>
    <meta:editing-duration>PT0S</meta:editing-duration>
    <dc:title>fxdemo:05-part:17-git-and-review-workflow:17-4-pull-request-expectations:start</dc:title>
  </office:meta>
</office:document-meta>
</file>