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7-git-and-review-workflow:17-3-commit-conventions:start"/><text:bookmark-start text:name="__RefHeading___commit_conventions_1"/><text:bookmark-start text:name="commit_conventions"/>17.3 Commit Conventions<text:bookmark-end text:name="__RefHeading___commit_conventions_1"/><text:bookmark-end text:name="commit_conven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7-git-and-review-workflow/start" text:style-name="Internet_20_link" text:visited-style-name="Visited_20_Internet_20_Link"> Return to Git and Review Workflow </text:a></text:p>
      <text:p text:style-name="Text_20_body">Commits should describe intentional changes to the Phase 0 Baseline. A commit should group related changes so that reviewers can understand the purpose, scope, and impact of the change.</text:p>
      <text:p text:style-name="Text_20_body">A commit message should identify the kind of change and its subject. The team may use a simple convention such as:</text:p>
      <text:p text:style-name="Text_20_body">docs: update tool baseline checklist rulesscript: add prerequisite validationidl: add node status typenode: add validation node lifecycle handlingconfig: add baseline DDS QoS profiletest: add control-plane status validationcontainer: add observer container definitionA commit should not mix unrelated changes unless the team intentionally bundles them for a reviewed Baseline update. For example, a change to an IDL file may properly include regenerated type Artifacts and affected tests. A change to spelling in documentation should not also change runtime behavior.</text:p>
      <text:p text:style-name="Text_20_body">Developers should not commit local virtual environments, temporary logs, build outputs, local overrides, editor caches, machine-specific files, or unmanaged generated Artifacts. The .gitignore file should support this rule, but developers remain responsible for reviewing staged changes before committ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2:02</meta:creation-date>
    <dc:creator>Generated</dc:creator>
    <dc:date>2026-08-22T16::12:02</dc:date>
    <dc:language>en-US</dc:language>
    <meta:editing-cycles>1</meta:editing-cycles>
    <meta:editing-duration>PT0S</meta:editing-duration>
    <dc:title>fxdemo:05-part:17-git-and-review-workflow:17-3-commit-conventions:start</dc:title>
  </office:meta>
</office:document-meta>
</file>