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6-exception-handling:start"/><text:bookmark-start text:name="__RefHeading___exception_handling_1"/><text:bookmark-start text:name="exception_handling"/>16. Exception Handling<text:bookmark-end text:name="__RefHeading___exception_handling_1"/><text:bookmark-end text:name="exception_handl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Phase 0 <text:a xlink:type="simple" xlink:href="https://wiki.didosolutions.com/dido/99_annexes/annex-b-terms-and-definitions/b/baseline" text:style-name="Internet_20_link" text:visited-style-name="Visited_20_Internet_20_Link">Baseline</text:a> handles errors, exceptions, failures, degraded behavior, and recovery. Exception handling should make failures visible, diagnosable, and reviewable. It should not hide errors or allow the <text:a xlink:type="simple" xlink:href="https://wiki.didosolutions.com/dido/99_annexes/annex-b-terms-and-definitions/n/node" text:style-name="Internet_20_link" text:visited-style-name="Visited_20_Internet_20_Link">Node</text:a> network to appear healthy when required behavior has failed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19</meta:creation-date>
    <dc:creator>Generated</dc:creator>
    <dc:date>2026-08-22T13::28:19</dc:date>
    <dc:language>en-US</dc:language>
    <meta:editing-cycles>1</meta:editing-cycles>
    <meta:editing-duration>PT0S</meta:editing-duration>
    <dc:title>fxdemo:05-part:16-exception-handling:start</dc:title>
  </office:meta>
</office:document-meta>
</file>