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6-exception-handling:16-6-container-errors:start"/><text:bookmark-start text:name="__RefHeading___container_errors_1"/><text:bookmark-start text:name="container_errors"/>16.6 Container Errors<text:bookmark-end text:name="__RefHeading___container_errors_1"/><text:bookmark-end text:name="container_error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6-exception-handling/start" text:style-name="Internet_20_link" text:visited-style-name="Visited_20_Internet_20_Link"> Return to Exception Handling </text:a></text:p>
      <text:p text:style-name="Text_20_body">Containers should remain visible to developers, testers, reviewers, and demonstration operators. Container startup, runtime, networking, logging, and shutdown failures should not disappear inside the container runtime.</text:p>
      <text:p text:style-name="Text_20_body">Container error handling should identify:</text:p>
      <text:p text:style-name="Text_20_body">Image build failure.Missing build inputs.Missing generated <text:a xlink:type="simple" xlink:href="https://wiki.didosolutions.com/dido/99_annexes/annex-b-terms-and-definitions/a/artifact" text:style-name="Internet_20_link" text:visited-style-name="Visited_20_Internet_20_Link">Artifacts</text:a>.Invalid runtime <text:a xlink:type="simple" xlink:href="https://wiki.didosolutions.com/dido/99_annexes/annex-b-terms-and-definitions/c/configuration" text:style-name="Internet_20_link" text:visited-style-name="Visited_20_Internet_20_Link">Configuration</text:a>.Missing mounted files or volumes.Container networking failure.<text:a xlink:type="simple" xlink:href="https://wiki.didosolutions.com/dido/99_annexes/annex-b-terms-and-definitions/d/dds" text:style-name="Internet_20_link" text:visited-style-name="Visited_20_Internet_20_Link">DDS</text:a> discovery failure inside the container environment.Process startup failure.Process termination or crash.Log export failure.Controlled shutdown failure.Cleanup failure.The build and run scripts should report container errors clearly. Container logs should preserve <text:a xlink:type="simple" xlink:href="https://wiki.didosolutions.com/dido/99_annexes/annex-b-terms-and-definitions/n/node" text:style-name="Internet_20_link" text:visited-style-name="Visited_20_Internet_20_Link">Node</text:a> or service errors where practical. If a container fails to start a required Node, the run script should report failure and return a non-zero exit code.</text:p>
      <text:p text:style-name="Text_20_body">Container cleanup should not delete logs or <text:a xlink:type="simple" xlink:href="https://wiki.didosolutions.com/dido/99_annexes/annex-b-terms-and-definitions/e/evidence" text:style-name="Internet_20_link" text:visited-style-name="Visited_20_Internet_20_Link">Evidence</text:a> needed to diagnose a failure unless the user explicitly requests destructive cleanup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03</meta:creation-date>
    <dc:creator>Generated</dc:creator>
    <dc:date>2026-08-22T12::37:03</dc:date>
    <dc:language>en-US</dc:language>
    <meta:editing-cycles>1</meta:editing-cycles>
    <meta:editing-duration>PT0S</meta:editing-duration>
    <dc:title>fxdemo:05-part:16-exception-handling:16-6-container-errors:start</dc:title>
  </office:meta>
</office:document-meta>
</file>