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6-exception-handling:16-2-node-exceptions:start"/><text:bookmark-start text:name="__RefHeading___node_exceptions_1"/><text:bookmark-start text:name="node_exceptions"/>16.2 Node Exceptions<text:bookmark-end text:name="__RefHeading___node_exceptions_1"/><text:bookmark-end text:name="node_exception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6-exception-handling/start" text:style-name="Internet_20_link" text:visited-style-name="Visited_20_Internet_20_Link"> Return to Exception Handling </text:a></text:p>
      <text:p text:style-name="Text_20_body">Nodes should handle exceptions in a way that preserves runtime visibility and Lifecycle discipline. A Node should not crash silently, continue after a critical failure, or report Running when it cannot perform its required Phase 0 role.</text:p>
      <text:p text:style-name="Text_20_body">Node exception handling should identify:</text:p>
      <text:p text:style-name="Text_20_body">Configuration errors.Startup errors.DDS participant initialization errors.Publisher or subscriber creation errors.Generated type or binding errors.Topic publication or subscription errors.Command-handling errors.Data-processing errors, where applicable.Logging failures.Shutdown errors.Unexpected runtime exceptions.When a Node detects an exception, it should log the error with relevant context. Where possible, it should publish an appropriate <text:a xlink:type="simple" xlink:href="https://wiki.didosolutions.com/dido/99_annexes/annex-b-terms-and-definitions/c/control_plane" text:style-name="Internet_20_link" text:visited-style-name="Visited_20_Internet_20_Link">Control Plane</text:a> status such as Degraded, Recovering, or Failed. If the Node cannot continue safely, it should move toward controlled shutdown and exit with a meaningful exit code.</text:p>
      <text:p text:style-name="Text_20_body">A Node may continue running after a recoverable error if the Node profile defines the recovery behavior. For example, a Node may reject an invalid command, log the rejection, publish current status, and continue Running. A Node should not continue Running after a failure that prevents required startup, DDS participation, status reporting, or safe shutdow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7:50</meta:creation-date>
    <dc:creator>Generated</dc:creator>
    <dc:date>2026-08-22T13::27:50</dc:date>
    <dc:language>en-US</dc:language>
    <meta:editing-cycles>1</meta:editing-cycles>
    <meta:editing-duration>PT0S</meta:editing-duration>
    <dc:title>fxdemo:05-part:16-exception-handling:16-2-node-exceptions:start</dc:title>
  </office:meta>
</office:document-meta>
</file>