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6-exception-handling:16-1-purpose-of-exception-handling-rules:start"/><text:bookmark-start text:name="__RefHeading___purpose_of_exception_handling_rules_1"/><text:bookmark-start text:name="purpose_of_exception_handling_rules"/>16.1 Purpose of Exception Handling Rules<text:bookmark-end text:name="__RefHeading___purpose_of_exception_handling_rules_1"/><text:bookmark-end text:name="purpose_of_exception_handling_rul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6-exception-handling/start" text:style-name="Internet_20_link" text:visited-style-name="Visited_20_Internet_20_Link"> Return to Exception Handling </text:a></text:p>
      <text:p text:style-name="Text_20_body">Exception handling rules help the team respond to errors consistently across <text:a xlink:type="simple" xlink:href="https://wiki.didosolutions.com/dido/99_annexes/annex-b-terms-and-definitions/n/node" text:style-name="Internet_20_link" text:visited-style-name="Visited_20_Internet_20_Link">Nodes</text:a>, scripts, containers, generated <text:a xlink:type="simple" xlink:href="https://wiki.didosolutions.com/dido/99_annexes/annex-b-terms-and-definitions/a/artifact" text:style-name="Internet_20_link" text:visited-style-name="Visited_20_Internet_20_Link">Artifacts</text:a>, <text:a xlink:type="simple" xlink:href="https://wiki.didosolutions.com/dido/99_annexes/annex-b-terms-and-definitions/c/configuration" text:style-name="Internet_20_link" text:visited-style-name="Visited_20_Internet_20_Link">Configuration</text:a>, <text:a xlink:type="simple" xlink:href="https://wiki.didosolutions.com/dido/99_annexes/annex-b-terms-and-definitions/d/dds" text:style-name="Internet_20_link" text:visited-style-name="Visited_20_Internet_20_Link">DDS</text:a> communication, and validation workflows. A developer, tester, reviewer, or demonstration operator should be able to understand what failed, where it failed, why it mattered, and what the system did next.</text:p>
      <text:p text:style-name="Text_20_body">Exception handling should support the following goals:</text:p>
      <text:p text:style-name="Text_20_body">Detect errors close to their source.Report errors with enough context to support diagnosis.Avoid exposing secrets or sensitive local values.Distinguish recoverable errors from non-recoverable errors.Preserve logs and <text:a xlink:type="simple" xlink:href="https://wiki.didosolutions.com/dido/99_annexes/annex-b-terms-and-definitions/e/evidence" text:style-name="Internet_20_link" text:visited-style-name="Visited_20_Internet_20_Link">Evidence</text:a>.Publish appropriate <text:a xlink:type="simple" xlink:href="https://wiki.didosolutions.com/dido/99_annexes/annex-b-terms-and-definitions/c/control_plane" text:style-name="Internet_20_link" text:visited-style-name="Visited_20_Internet_20_Link">Control Plane</text:a> status where possible.Return meaningful exit codes where a process or script exits.Avoid silently swallowing exceptions.Avoid uncontrolled retry loops.Keep failure behavior consistent with the Node <text:a xlink:type="simple" xlink:href="https://wiki.didosolutions.com/dido/99_annexes/annex-b-terms-and-definitions/l/lifecycle" text:style-name="Internet_20_link" text:visited-style-name="Visited_20_Internet_20_Link">Lifecycle</text:a> model.Exception handling should not make Phase 0 appear more complete than it is. If a Node, script, generated Artifact, DDS participant, container, or validation step fails, the implementation should clearly report the fail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15</meta:creation-date>
    <dc:creator>Generated</dc:creator>
    <dc:date>2026-08-22T12::42:15</dc:date>
    <dc:language>en-US</dc:language>
    <meta:editing-cycles>1</meta:editing-cycles>
    <meta:editing-duration>PT0S</meta:editing-duration>
    <dc:title>fxdemo:05-part:16-exception-handling:16-1-purpose-of-exception-handling-rules:start</dc:title>
  </office:meta>
</office:document-meta>
</file>