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5-logging-and-observability:15-7-control-plane-observation:start"/><text:bookmark-start text:name="__RefHeading___control_plane_observation_1"/><text:bookmark-start text:name="control_plane_observation"/>15.7 Control Plane Observation<text:bookmark-end text:name="__RefHeading___control_plane_observation_1"/><text:bookmark-end text:name="control_plane_observation"/></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5-logging-and-observability/start" text:style-name="Internet_20_link" text:visited-style-name="Visited_20_Internet_20_Link"> Return to Logging and Observability </text:a></text:p>
      <text:p text:style-name="Text_20_body"><text:a xlink:type="simple" xlink:href="https://wiki.didosolutions.com/dido/99_annexes/annex-b-terms-and-definitions/c/control_plane" text:style-name="Internet_20_link" text:visited-style-name="Visited_20_Internet_20_Link">Control Plane</text:a> observation should provide a network-level view of the Phase 0 Node network. It should show the status of Nodes without requiring reviewers to inspect each process manually.</text:p>
      <text:p text:style-name="Text_20_body">The team may observe the Control Plane through:</text:p>
      <text:p text:style-name="Text_20_body">A control-plane observer Node.A command-line observer.A test harness.DDS diagnostic tooling.Captured status-topic output.Container logs.Acceptance Evidence reports.Control Plane observation should show:</text:p>
      <text:p text:style-name="Text_20_body">Required Nodes discovered or expected.Status messages received.Current <text:a xlink:type="simple" xlink:href="https://wiki.didosolutions.com/dido/99_annexes/annex-b-terms-and-definitions/l/lifecycle" text:style-name="Internet_20_link" text:visited-style-name="Visited_20_Internet_20_Link">Lifecycle</text:a> state by Node.Command messages observed, where applicable.Command results or acknowledgements, where applicable.Missing or stale Node status.Failed, degraded, or unknown Nodes.Final status at shutdown.The observer should not create architectural meaning. It reports runtime Evidence. The Node Catalogue, Topic Catalogue, <text:a xlink:type="simple" xlink:href="https://wiki.didosolutions.com/dido/99_annexes/annex-b-terms-and-definitions/i/idl" text:style-name="Internet_20_link" text:visited-style-name="Visited_20_Internet_20_Link">IDL</text:a> definitions, and architecture documents define the expected Node roles, topic semantics, and message structur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3:06</meta:creation-date>
    <dc:creator>Generated</dc:creator>
    <dc:date>2026-08-22T14::23:06</dc:date>
    <dc:language>en-US</dc:language>
    <meta:editing-cycles>1</meta:editing-cycles>
    <meta:editing-duration>PT0S</meta:editing-duration>
    <dc:title>fxdemo:05-part:15-logging-and-observability:15-7-control-plane-observation:start</dc:title>
  </office:meta>
</office:document-meta>
</file>