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5-part:15-logging-and-observability:15-6-container-logs:start"/><text:bookmark-start text:name="__RefHeading___container_logs_1"/><text:bookmark-start text:name="container_logs"/>15.6 Container Logs<text:bookmark-end text:name="__RefHeading___container_logs_1"/><text:bookmark-end text:name="container_logs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<text:a xlink:type="simple" xlink:href="https://wiki.didosolutions.com/fxdemo/05-part/15-logging-and-observability/start" text:style-name="Internet_20_link" text:visited-style-name="Visited_20_Internet_20_Link"> Return to Logging and Observability </text:a></text:p>
      <text:p text:style-name="Text_20_body">Containers should expose logs in a way that supports runtime inspection, troubleshooting, and <text:a xlink:type="simple" xlink:href="https://wiki.didosolutions.com/dido/99_annexes/annex-b-terms-and-definitions/e/evidence" text:style-name="Internet_20_link" text:visited-style-name="Visited_20_Internet_20_Link">Evidence</text:a> collection. The team should not depend on transient container output that disappears before reviewers can inspect it.</text:p>
      <text:p text:style-name="Text_20_body">Container logs should identify:</text:p>
      <text:p text:style-name="Text_20_body">Container name.Image name and tag, where useful.<text:a xlink:type="simple" xlink:href="https://wiki.didosolutions.com/dido/99_annexes/annex-b-terms-and-definitions/n/node" text:style-name="Internet_20_link" text:visited-style-name="Visited_20_Internet_20_Link">Node</text:a> or service Identity.Startup command.Configuration profile.Node Lifecycle events.<text:a xlink:type="simple" xlink:href="https://wiki.didosolutions.com/dido/99_annexes/annex-b-terms-and-definitions/d/dds" text:style-name="Internet_20_link" text:visited-style-name="Visited_20_Internet_20_Link">DDS</text:a> discovery or communication issues, where relevant.Warnings and errors.Shutdown result.The team may capture container logs via container runtime commands, mounted log directories, standard output and standard error, or evidence-export scripts. The container documentation should identify the expected mechanism.</text:p>
      <text:p text:style-name="Text_20_body">If a container runs a single Node, the container logs and the Node logs may overlap. The team should still preserve the distinction between the container as a packaging/runtime unit and the Node as an architectural runtime participant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03:54</meta:creation-date>
    <dc:creator>Generated</dc:creator>
    <dc:date>2026-08-22T17::03:54</dc:date>
    <dc:language>en-US</dc:language>
    <meta:editing-cycles>1</meta:editing-cycles>
    <meta:editing-duration>PT0S</meta:editing-duration>
    <dc:title>fxdemo:05-part:15-logging-and-observability:15-6-container-logs:start</dc:title>
  </office:meta>
</office:document-meta>
</file>