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5-logging-and-observability:15-4-node-logs:start"/><text:bookmark-start text:name="__RefHeading___node_logs_1"/><text:bookmark-start text:name="node_logs"/>15.4 Node Logs<text:bookmark-end text:name="__RefHeading___node_logs_1"/><text:bookmark-end text:name="node_log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5-logging-and-observability/start" text:style-name="Internet_20_link" text:visited-style-name="Visited_20_Internet_20_Link"> Return to Logging and Observability </text:a></text:p>
      <text:p text:style-name="Text_20_body">Each <text:a xlink:type="simple" xlink:href="https://wiki.didosolutions.com/dido/99_annexes/annex-b-terms-and-definitions/n/node" text:style-name="Internet_20_link" text:visited-style-name="Visited_20_Internet_20_Link">Node</text:a> should produce logs that explain its <text:a xlink:type="simple" xlink:href="https://wiki.didosolutions.com/dido/99_annexes/annex-b-terms-and-definitions/l/lifecycle" text:style-name="Internet_20_link" text:visited-style-name="Visited_20_Internet_20_Link">Lifecycle</text:a> and runtime behavior. Node logs should support diagnosis, review, and acceptance of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Node logs should record:</text:p>
      <text:p text:style-name="Text_20_body">Node startup.Configuration source.Node Identity and role.<text:a xlink:type="simple" xlink:href="https://wiki.didosolutions.com/dido/99_annexes/annex-b-terms-and-definitions/d/dds" text:style-name="Internet_20_link" text:visited-style-name="Visited_20_Internet_20_Link">DDS</text:a> participant initialization.Publisher and subscriber initialization.Topic participation.Lifecycle state changes.Status publication.Command receipt and command result, where applicable.Data Plane publication or subscription events, where applicable.Warnings and degraded conditions.Recoverable and non-recoverable errors.Controlled shutdown.Exit result.Node logs should align with <text:a xlink:type="simple" xlink:href="https://wiki.didosolutions.com/dido/99_annexes/annex-b-terms-and-definitions/c/control_plane" text:style-name="Internet_20_link" text:visited-style-name="Visited_20_Internet_20_Link">Control Plane</text:a> status messages. If a Node publishes Running status, its logs should show the successful startup path that led to Running. If a Node publishes Failed status, its logs should identify the failure condition. If logs and status messages disagree, the team should treat that disagreement as a defect or open issue.</text:p>
      <text:p text:style-name="Text_20_body">Node logs should use the file header and inline documentation conventions defined in Section 7.10 where logging functions, logging wrappers, or logging configuration files require explan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35</meta:creation-date>
    <dc:creator>Generated</dc:creator>
    <dc:date>2026-08-22T13::30:35</dc:date>
    <dc:language>en-US</dc:language>
    <meta:editing-cycles>1</meta:editing-cycles>
    <meta:editing-duration>PT0S</meta:editing-duration>
    <dc:title>fxdemo:05-part:15-logging-and-observability:15-4-node-logs:start</dc:title>
  </office:meta>
</office:document-meta>
</file>