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15-logging-and-observability:15-3-log-location:start"/><text:bookmark-start text:name="__RefHeading___log_location_1"/><text:bookmark-start text:name="log_location"/>15.3 Log Location<text:bookmark-end text:name="__RefHeading___log_location_1"/><text:bookmark-end text:name="log_location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15-logging-and-observability/start" text:style-name="Internet_20_link" text:visited-style-name="Visited_20_Internet_20_Link"> Return to Logging and Observability </text:a></text:p>
      <text:p text:style-name="Text_20_body">The Repository should define predictable log locations. Developers and reviewers should not need to search through temporary directories, container internals, or local machine paths to find logs.</text:p>
      <text:p text:style-name="Text_20_body">The recommended Repository location for local logs is:</text:p>
      <text:p text:style-name="Preformatted_20_Text">logs/</text:p>
      <text:p text:style-name="Text_20_body">The team may organize logs by run, script, Node, container, or Evidence collection activity. A representative structure is:</text:p>
      <text:p text:style-name="Preformatted_20_Text">logs/<text:line-break/><text:s text:c="4"/>setup/<text:line-break/><text:s text:c="4"/>generation/<text:line-break/><text:s text:c="4"/>build/<text:line-break/><text:s text:c="4"/>run/<text:line-break/><text:s text:c="4"/>nodes/<text:line-break/><text:s text:c="4"/>containers/<text:line-break/><text:s text:c="4"/>tests/</text:p>
      <text:p text:style-name="Text_20_body">Runtime logs that form part of acceptance Evidence should be copied or exported to the approved Evidence location. The recommended Evidence location is:</text:p>
      <text:p text:style-name="Preformatted_20_Text">evidence/</text:p>
      <text:p text:style-name="Text_20_body">The team should normally keep transient logs out of Git. Logs may be added to Git only when they are part of reviewed acceptance Evidence or a controlled example. The .gitignore file should reflect this distinc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37:30</meta:creation-date>
    <dc:creator>Generated</dc:creator>
    <dc:date>2026-08-24T05::37:30</dc:date>
    <dc:language>en-US</dc:language>
    <meta:editing-cycles>1</meta:editing-cycles>
    <meta:editing-duration>PT0S</meta:editing-duration>
    <dc:title>fxdemo:05-part:15-logging-and-observability:15-3-log-location:start</dc:title>
  </office:meta>
</office:document-meta>
</file>