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5-logging-and-observability:15-1-purpose-of-logging:start"/><text:bookmark-start text:name="__RefHeading___purpose_of_logging_1"/><text:bookmark-start text:name="purpose_of_logging"/>15.1 Purpose of Logging<text:bookmark-end text:name="__RefHeading___purpose_of_logging_1"/><text:bookmark-end text:name="purpose_of_logg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5-logging-and-observability/start" text:style-name="Internet_20_link" text:visited-style-name="Visited_20_Internet_20_Link"> Return to Logging and Observability </text:a></text:p>
      <text:p text:style-name="Text_20_body">Logging should make Phase 0 behavior understandable and reviewable. A developer, tester, reviewer, or demonstration operator should be able to inspect logs and determine what the system attempted to do, what succeeded, what failed, and where to look next.</text:p>
      <text:p text:style-name="Text_20_body">Phase 0 logging should support:</text:p>
      <text:p text:style-name="Text_20_body">Repository setup.Prerequisite validation.Environment initialization.<text:a xlink:type="simple" xlink:href="https://wiki.didosolutions.com/dido/99_annexes/annex-b-terms-and-definitions/d/dds" text:style-name="Internet_20_link" text:visited-style-name="Visited_20_Internet_20_Link">DDS</text:a>/<text:a xlink:type="simple" xlink:href="https://wiki.didosolutions.com/dido/99_annexes/annex-b-terms-and-definitions/i/idl" text:style-name="Internet_20_link" text:visited-style-name="Visited_20_Internet_20_Link">IDL</text:a> type generation.Container builds.<text:a xlink:type="simple" xlink:href="https://wiki.didosolutions.com/dido/99_annexes/annex-b-terms-and-definitions/n/node" text:style-name="Internet_20_link" text:visited-style-name="Visited_20_Internet_20_Link">Node</text:a> startup.Node <text:a xlink:type="simple" xlink:href="https://wiki.didosolutions.com/dido/99_annexes/annex-b-terms-and-definitions/l/lifecycle" text:style-name="Internet_20_link" text:visited-style-name="Visited_20_Internet_20_Link">Lifecycle</text:a> changes.<text:a xlink:type="simple" xlink:href="https://wiki.didosolutions.com/dido/99_annexes/annex-b-terms-and-definitions/c/control_plane" text:style-name="Internet_20_link" text:visited-style-name="Visited_20_Internet_20_Link">Control Plane</text:a> status reporting.Control Plane command handling.Data Plane publication or subscription behavior, where applicable.Controlled shutdown.Error diagnosis.Acceptance <text:a xlink:type="simple" xlink:href="https://wiki.didosolutions.com/dido/99_annexes/annex-b-terms-and-definitions/e/evidence" text:style-name="Internet_20_link" text:visited-style-name="Visited_20_Internet_20_Link">Evidence</text:a>.Logs should explain behavior without overwhelming the reader. The team should log significant events, decisions, warnings, failures, and Lifecycle transitions. The team should avoid noisy logs that obscure important Evidence.</text:p>
      <text:p text:style-name="Text_20_body">Logging should not expose secrets, credentials, private keys, access tokens, passwords, sensitive local paths, or confidential data. If a value may be sensitive, the implementation should mask, omit, or summarize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40</meta:creation-date>
    <dc:creator>Generated</dc:creator>
    <dc:date>2026-08-22T12::41:40</dc:date>
    <dc:language>en-US</dc:language>
    <meta:editing-cycles>1</meta:editing-cycles>
    <meta:editing-duration>PT0S</meta:editing-duration>
    <dc:title>fxdemo:05-part:15-logging-and-observability:15-1-purpose-of-logging:start</dc:title>
  </office:meta>
</office:document-meta>
</file>