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4-containerisation:start"/><text:bookmark-start text:name="__RefHeading___containerisation_1"/><text:bookmark-start text:name="containerisation"/>14. Containerisation<text:bookmark-end text:name="__RefHeading___containerisation_1"/><text:bookmark-end text:name="containerisatio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how the Phase 0 Baseline uses containers. Containers help the team package, run, stop, inspect, and reproduce the Node network without depending on undocumented local machine Configuration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59:51</meta:creation-date>
    <dc:creator>Generated</dc:creator>
    <dc:date>2026-08-22T15::59:51</dc:date>
    <dc:language>en-US</dc:language>
    <meta:editing-cycles>1</meta:editing-cycles>
    <meta:editing-duration>PT0S</meta:editing-duration>
    <dc:title>fxdemo:05-part:14-containerisation:start</dc:title>
  </office:meta>
</office:document-meta>
</file>