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4-containerisation:14-8-container-cleanup:start"/><text:bookmark-start text:name="__RefHeading___container_cleanup_1"/><text:bookmark-start text:name="container_cleanup"/>14.8 Container Cleanup<text:bookmark-end text:name="__RefHeading___container_cleanup_1"/><text:bookmark-end text:name="container_cleanup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4-containerisation/start" text:style-name="Internet_20_link" text:visited-style-name="Visited_20_Internet_20_Link"> Return to Containerisation </text:a></text:p>
      <text:p text:style-name="Text_20_body">Container cleanup should remove temporary runtime <text:a xlink:type="simple" xlink:href="https://wiki.didosolutions.com/dido/99_annexes/annex-b-terms-and-definitions/a/artifact" text:style-name="Internet_20_link" text:visited-style-name="Visited_20_Internet_20_Link">Artifacts</text:a> without destroying source files, generated Artifacts, <text:a xlink:type="simple" xlink:href="https://wiki.didosolutions.com/dido/99_annexes/annex-b-terms-and-definitions/b/baseline" text:style-name="Internet_20_link" text:visited-style-name="Visited_20_Internet_20_Link">Baseline</text:a> Configuration, logs, or acceptance <text:a xlink:type="simple" xlink:href="https://wiki.didosolutions.com/dido/99_annexes/annex-b-terms-and-definitions/e/evidence" text:style-name="Internet_20_link" text:visited-style-name="Visited_20_Internet_20_Link">Evidence</text:a> unless the user explicitly requests that action.</text:p>
      <text:p text:style-name="Text_20_body">The team should distinguish:</text:p>
      <text:p text:style-name="Text_20_body">Stopping containers.Removing stopped containers.Removing temporary networks.Removing temporary volumes.Removing build cache.Removing generated runtime outputs.Removing logs or Evidence.The <text:span text:style-name="Source_20_Text">stopAll.sh</text:span> script should stop the Node network. A separate cleanup command or script may remove temporary runtime Artifacts after the team has preserved required logs and Evidence.</text:p>
      <text:p text:style-name="Text_20_body">Cleanup actions should be explicit. A script should not delete logs, Evidence, generated Artifacts, or local <text:a xlink:type="simple" xlink:href="https://wiki.didosolutions.com/dido/99_annexes/annex-b-terms-and-definitions/c/configuration" text:style-name="Internet_20_link" text:visited-style-name="Visited_20_Internet_20_Link">Configuration</text:a> as a side effect of stopping the system. If the team provides a destructive cleanup option, the script should clearly name it, document it, and require deliberate user action.</text:p>
      <text:p text:style-name="Text_20_body">Container cleanup should support repeatable reruns. After cleanup, a developer should be able to rebuild containers, rerun the Node network, collect new logs, and compare Evidence without leftover runtime state causing misleading resul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28:36</meta:creation-date>
    <dc:creator>Generated</dc:creator>
    <dc:date>2026-08-22T13::28:36</dc:date>
    <dc:language>en-US</dc:language>
    <meta:editing-cycles>1</meta:editing-cycles>
    <meta:editing-duration>PT0S</meta:editing-duration>
    <dc:title>fxdemo:05-part:14-containerisation:14-8-container-cleanup:start</dc:title>
  </office:meta>
</office:document-meta>
</file>