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4-containerisation:14-7-container-logs:start"/><text:bookmark-start text:name="__RefHeading___container_logs_1"/><text:bookmark-start text:name="container_logs"/>14.7 Container Logs<text:bookmark-end text:name="__RefHeading___container_logs_1"/><text:bookmark-end text:name="container_log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4-containerisation/start" text:style-name="Internet_20_link" text:visited-style-name="Visited_20_Internet_20_Link"> Return to Containerisation </text:a></text:p>
      <text:p text:style-name="Text_20_body">Containers should expose logs in a way that supports troubleshooting, review, and acceptance <text:a xlink:type="simple" xlink:href="https://wiki.didosolutions.com/dido/99_annexes/annex-b-terms-and-definitions/e/evidence" text:style-name="Internet_20_link" text:visited-style-name="Visited_20_Internet_20_Link">Evidence</text:a>. Logs should not remain trapped inside transient containers that disappear when the runtime stops.</text:p>
      <text:p text:style-name="Text_20_body">The team should define how each container produces and exposes logs. Container logs may appear through:</text:p>
      <text:p text:style-name="Text_20_body">Standard output.Standard error.Mounted log directories.Runtime log files.Container runtime logging commands.Evidence export scripts.Container logs should include enough context to identify the Node or service, <text:a xlink:type="simple" xlink:href="https://wiki.didosolutions.com/dido/99_annexes/annex-b-terms-and-definitions/l/lifecycle" text:style-name="Internet_20_link" text:visited-style-name="Visited_20_Internet_20_Link">Lifecycle</text:a> state changes, <text:a xlink:type="simple" xlink:href="https://wiki.didosolutions.com/dido/99_annexes/annex-b-terms-and-definitions/c/configuration" text:style-name="Internet_20_link" text:visited-style-name="Visited_20_Internet_20_Link">Configuration</text:a> source, <text:a xlink:type="simple" xlink:href="https://wiki.didosolutions.com/dido/99_annexes/annex-b-terms-and-definitions/d/dds" text:style-name="Internet_20_link" text:visited-style-name="Visited_20_Internet_20_Link">DDS</text:a> participation, command handling, publication or subscription events where relevant, warnings, errors, and shutdown results.</text:p>
      <text:p text:style-name="Text_20_body">Containers should not log secrets, credentials, private keys, tokens, or sensitive local values. If runtime Configuration includes sensitive values, the Node or container entry point should mask them in logs.</text:p>
      <text:p text:style-name="Text_20_body">Acceptance Evidence may include container logs, Node logs, <text:a xlink:type="simple" xlink:href="https://wiki.didosolutions.com/dido/99_annexes/annex-b-terms-and-definitions/c/control_plane" text:style-name="Internet_20_link" text:visited-style-name="Visited_20_Internet_20_Link">Control Plane</text:a> status captures, script output, and test results. The team should store Evidence in the approved Evidence location rather than relying only on live terminal outpu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43</meta:creation-date>
    <dc:creator>Generated</dc:creator>
    <dc:date>2026-08-22T13::30:43</dc:date>
    <dc:language>en-US</dc:language>
    <meta:editing-cycles>1</meta:editing-cycles>
    <meta:editing-duration>PT0S</meta:editing-duration>
    <dc:title>fxdemo:05-part:14-containerisation:14-7-container-logs:start</dc:title>
  </office:meta>
</office:document-meta>
</file>