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4-containerisation:14-6-container-naming:start"/><text:bookmark-start text:name="__RefHeading___container_naming_1"/><text:bookmark-start text:name="container_naming"/>14.6 Container Naming<text:bookmark-end text:name="__RefHeading___container_naming_1"/><text:bookmark-end text:name="container_naming"/></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4-containerisation/start" text:style-name="Internet_20_link" text:visited-style-name="Visited_20_Internet_20_Link"> Return to Containerisation </text:a></text:p>
      <text:p text:style-name="Text_20_body">Container names and image names should follow the naming conventions defined in Section 7.9. The names should identify the project, phase, <text:a xlink:type="simple" xlink:href="https://wiki.didosolutions.com/dido/99_annexes/annex-b-terms-and-definitions/n/node" text:style-name="Internet_20_link" text:visited-style-name="Visited_20_Internet_20_Link">Node</text:a> or support service, and, where useful, the runtime role.</text:p>
      <text:p text:style-name="Text_20_body">A representative image naming pattern is:</text:p>
      <text:p text:style-name="Text_20_body">fsa-phase0-&lt;node-or-service&gt;Representative examples include:</text:p>
      <text:p text:style-name="Text_20_body">fsa-phase0-fx-validation-nodefsa-phase0-control-plane-observerfsa-phase0-dds-toolsRuntime container names may use an instance suffix when more than one instance can run:</text:p>
      <text:p text:style-name="Text_20_body">fsa-phase0-fx-validation-node-1fsa-phase0-control-plane-observer-1Container names should not replace Node names. The Node name identifies the architectural runtime participant. The container name identifies the packaging and execution unit. The implementation may map one Node to one container in Phase 0, but the documentation should preserve the distinct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37:42</meta:creation-date>
    <dc:creator>Generated</dc:creator>
    <dc:date>2026-08-22T12::37:42</dc:date>
    <dc:language>en-US</dc:language>
    <meta:editing-cycles>1</meta:editing-cycles>
    <meta:editing-duration>PT0S</meta:editing-duration>
    <dc:title>fxdemo:05-part:14-containerisation:14-6-container-naming:start</dc:title>
  </office:meta>
</office:document-meta>
</file>