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4-containerisation:14-1-purpose-of-containerisation-in-phase-0:start"/><text:bookmark-start text:name="__RefHeading___purpose_of_containerisation_in_phase_0_1"/><text:bookmark-start text:name="purpose_of_containerisation_in_phase_0"/>14.1 Purpose of Containerisation in Phase 0<text:bookmark-end text:name="__RefHeading___purpose_of_containerisation_in_phase_0_1"/><text:bookmark-end text:name="purpose_of_containerisation_in_phase_0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4-containerisation/start" text:style-name="Internet_20_link" text:visited-style-name="Visited_20_Internet_20_Link"> Return to Containerisation </text:a></text:p>
      <text:p text:style-name="Text_20_body">Phase 0 uses containerisation to make the executable <text:a xlink:type="simple" xlink:href="https://wiki.didosolutions.com/dido/99_annexes/annex-b-terms-and-definitions/b/baseline" text:style-name="Internet_20_link" text:visited-style-name="Visited_20_Internet_20_Link">Baseline</text:a> easier to reproduce across developer workstations, test environments, CI runners, and demonstration environments. A container should package a defined runtime participant or support service with the dependencies it needs to run.</text:p>
      <text:p text:style-name="Text_20_body">Containerisation should support the following goals:</text:p>
      <text:p text:style-name="Text_20_body">Reduce differences between developer machines.Package Nodes and support services consistently.Make build and run workflows repeatable.Keep runtime Configuration explicit.Support controlled startup and shutdown.Preserve logs and <text:a xlink:type="simple" xlink:href="https://wiki.didosolutions.com/dido/99_annexes/annex-b-terms-and-definitions/e/evidence" text:style-name="Internet_20_link" text:visited-style-name="Visited_20_Internet_20_Link">Evidence</text:a>.Improve troubleshooting.Prepare the project for later deployment refinement.Containers should not hide architectural meaning. A container packages an implementation <text:a xlink:type="simple" xlink:href="https://wiki.didosolutions.com/dido/99_annexes/annex-b-terms-and-definitions/a/artifact" text:style-name="Internet_20_link" text:visited-style-name="Visited_20_Internet_20_Link">Artifact</text:a>. It does not define the logical architecture, Node Role, topic model, <text:a xlink:type="simple" xlink:href="https://wiki.didosolutions.com/dido/99_annexes/annex-b-terms-and-definitions/l/lifecycle" text:style-name="Internet_20_link" text:visited-style-name="Visited_20_Internet_20_Link">Lifecycle</text:a> semantics, or data-governance meaning. The Node Catalogue, Topic Catalogue, <text:a xlink:type="simple" xlink:href="https://wiki.didosolutions.com/dido/99_annexes/annex-b-terms-and-definitions/i/idl" text:style-name="Internet_20_link" text:visited-style-name="Visited_20_Internet_20_Link">IDL</text:a> definitions, <text:a xlink:type="simple" xlink:href="https://wiki.didosolutions.com/dido/99_annexes/annex-b-terms-and-definitions/c/configuration" text:style-name="Internet_20_link" text:visited-style-name="Visited_20_Internet_20_Link">Configuration</text:a> files, and architecture documents remain the authoritative sources for those concer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0:07</meta:creation-date>
    <dc:creator>Generated</dc:creator>
    <dc:date>2026-08-22T17::10:07</dc:date>
    <dc:language>en-US</dc:language>
    <meta:editing-cycles>1</meta:editing-cycles>
    <meta:editing-duration>PT0S</meta:editing-duration>
    <dc:title>fxdemo:05-part:14-containerisation:14-1-purpose-of-containerisation-in-phase-0:start</dc:title>
  </office:meta>
</office:document-meta>
</file>