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3-build-and-run-scripts:start"/><text:bookmark-start text:name="__RefHeading___build_and_run_scripts_1"/><text:bookmark-start text:name="build_and_run_scripts"/>13. Build and Run Scripts<text:bookmark-end text:name="__RefHeading___build_and_run_scripts_1"/><text:bookmark-end text:name="build_and_run_script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This section defines the build and run scripts used to create, validate, build, execute, stop, and inspect the Phase 0 <text:a xlink:type="simple" xlink:href="https://wiki.didosolutions.com/dido/99_annexes/annex-b-terms-and-definitions/b/baseline" text:style-name="Internet_20_link" text:visited-style-name="Visited_20_Internet_20_Link">Baseline</text:a>. These scripts provide repeatable workflows that reduce manual effort, improve consistency, and support implementation, testing, review, and acceptance activities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6:52</meta:creation-date>
    <dc:creator>Generated</dc:creator>
    <dc:date>2026-08-22T12::36:52</dc:date>
    <dc:language>en-US</dc:language>
    <meta:editing-cycles>1</meta:editing-cycles>
    <meta:editing-duration>PT0S</meta:editing-duration>
    <dc:title>fxdemo:05-part:13-build-and-run-scripts:start</dc:title>
  </office:meta>
</office:document-meta>
</file>