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3-build-and-run-scripts:13-9-runall-sh:start"/><text:bookmark-start text:name="__RefHeading___runall.sh_1"/><text:bookmark-start text:name="runall.sh"/>13.9 runAll.sh<text:bookmark-end text:name="__RefHeading___runall.sh_1"/><text:bookmark-end text:name="runall.sh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3-build-and-run-scripts/start" text:style-name="Internet_20_link" text:visited-style-name="Visited_20_Internet_20_Link"> Return to Build and Run Scripts </text:a></text:p>
      <text:p text:style-name="Text_20_body">The <text:span text:style-name="Source_20_Text">runAll.sh</text:span> script should start the complete Phase 0 <text:a xlink:type="simple" xlink:href="https://wiki.didosolutions.com/dido/99_annexes/annex-b-terms-and-definitions/n/node" text:style-name="Internet_20_link" text:visited-style-name="Visited_20_Internet_20_Link">Node</text:a> network for the selected <text:a xlink:type="simple" xlink:href="https://wiki.didosolutions.com/dido/99_annexes/annex-b-terms-and-definitions/b/baseline" text:style-name="Internet_20_link" text:visited-style-name="Visited_20_Internet_20_Link">Baseline</text:a> or demonstration profile. It should provide a repeatable way to bring up all required Nodes and supporting services.</text:p>
      <text:p text:style-name="Text_20_body">The script should:</text:p>
      <text:p text:style-name="Text_20_body">Validate prerequisites needed for runtime execution.Confirm the required generated <text:a xlink:type="simple" xlink:href="https://wiki.didosolutions.com/dido/99_annexes/annex-b-terms-and-definitions/a/artifact" text:style-name="Internet_20_link" text:visited-style-name="Visited_20_Internet_20_Link">Artifacts</text:a> exist.Confirm that the required container images exist, or instruct the user to build them.Load the selected <text:a xlink:type="simple" xlink:href="https://wiki.didosolutions.com/dido/99_annexes/annex-b-terms-and-definitions/c/configuration" text:style-name="Internet_20_link" text:visited-style-name="Visited_20_Internet_20_Link">Configuration</text:a> profile.Start required Nodes and support services in the expected order, where order matters.Report started containers, processes, or services.Provide enough output for a developer or operator to observe startup progress.Avoid silently ignoring failed Node startup.Point to logs and <text:a xlink:type="simple" xlink:href="https://wiki.didosolutions.com/dido/99_annexes/annex-b-terms-and-definitions/e/evidence" text:style-name="Internet_20_link" text:visited-style-name="Visited_20_Internet_20_Link">Evidence</text:a> locations.Return a non-zero exit code if the required Node network cannot start.The script should support the Phase 0 acceptance workflow. A reviewer should be able to run the Node network, observe <text:a xlink:type="simple" xlink:href="https://wiki.didosolutions.com/dido/99_annexes/annex-b-terms-and-definitions/c/control_plane" text:style-name="Internet_20_link" text:visited-style-name="Visited_20_Internet_20_Link">Control Plane</text:a> status, and confirm expected runtime behavior using documented command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1:56</meta:creation-date>
    <dc:creator>Generated</dc:creator>
    <dc:date>2026-08-22T14::21:56</dc:date>
    <dc:language>en-US</dc:language>
    <meta:editing-cycles>1</meta:editing-cycles>
    <meta:editing-duration>PT0S</meta:editing-duration>
    <dc:title>fxdemo:05-part:13-build-and-run-scripts:13-9-runall-sh:start</dc:title>
  </office:meta>
</office:document-meta>
</file>