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3-build-and-run-scripts:13-8-buildcontainers-sh:start"/><text:bookmark-start text:name="__RefHeading___buildcontainers.sh_1"/><text:bookmark-start text:name="buildcontainers.sh"/>13.8 buildContainers.sh<text:bookmark-end text:name="__RefHeading___buildcontainers.sh_1"/><text:bookmark-end text:name="buildcontainers.sh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3-build-and-run-scripts/start" text:style-name="Internet_20_link" text:visited-style-name="Visited_20_Internet_20_Link"> Return to Build and Run Scripts </text:a></text:p>
      <text:p text:style-name="Text_20_body">The <text:span text:style-name="Source_20_Text">buildContainers.sh</text:span> script should build the container images required for the Phase 0 <text:a xlink:type="simple" xlink:href="https://wiki.didosolutions.com/dido/99_annexes/annex-b-terms-and-definitions/n/node" text:style-name="Internet_20_link" text:visited-style-name="Visited_20_Internet_20_Link">Node</text:a> network and supporting tools. It should package implementation <text:a xlink:type="simple" xlink:href="https://wiki.didosolutions.com/dido/99_annexes/annex-b-terms-and-definitions/a/artifact" text:style-name="Internet_20_link" text:visited-style-name="Visited_20_Internet_20_Link">Artifacts</text:a> in a repeatable way without hiding Node Identity, <text:a xlink:type="simple" xlink:href="https://wiki.didosolutions.com/dido/99_annexes/annex-b-terms-and-definitions/c/configuration" text:style-name="Internet_20_link" text:visited-style-name="Visited_20_Internet_20_Link">Configuration</text:a> assumptions, or dependencies on generated Artifacts.</text:p>
      <text:p text:style-name="Text_20_body">The script should:</text:p>
      <text:p text:style-name="Text_20_body">Validate the required container runtime.Validate required source files, generated Artifacts, and Configuration files.Build the approved container images.Apply the approved image naming convention.Report image names and tags.Fail clearly when a build step fails.Avoid relying on untracked local files.Avoid embedding secrets or developer-specific paths in images.Produce build logs or <text:a xlink:type="simple" xlink:href="https://wiki.didosolutions.com/dido/99_annexes/annex-b-terms-and-definitions/e/evidence" text:style-name="Internet_20_link" text:visited-style-name="Visited_20_Internet_20_Link">Evidence</text:a> where required.The script should align with the applicable checklist instance for container runtime product, version, and role-specific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03</meta:creation-date>
    <dc:creator>Generated</dc:creator>
    <dc:date>2026-08-22T14::22:03</dc:date>
    <dc:language>en-US</dc:language>
    <meta:editing-cycles>1</meta:editing-cycles>
    <meta:editing-duration>PT0S</meta:editing-duration>
    <dc:title>fxdemo:05-part:13-build-and-run-scripts:13-8-buildcontainers-sh:start</dc:title>
  </office:meta>
</office:document-meta>
</file>