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3-build-and-run-scripts:13-7-generatetypes:start"/><text:bookmark-start text:name="__RefHeading___generatetypes_1"/><text:bookmark-start text:name="generatetypes"/>13.7 generateTypes<text:bookmark-end text:name="__RefHeading___generatetypes_1"/><text:bookmark-end text:name="generatetype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3-build-and-run-scripts/start" text:style-name="Internet_20_link" text:visited-style-name="Visited_20_Internet_20_Link"> Return to Build and Run Scripts </text:a></text:p>
      <text:p text:style-name="Text_20_body">The <text:span text:style-name="Source_20_Text">generateTypes</text:span> script or command should generate <text:a xlink:type="simple" xlink:href="https://wiki.didosolutions.com/dido/99_annexes/annex-b-terms-and-definitions/d/dds" text:style-name="Internet_20_link" text:visited-style-name="Visited_20_Internet_20_Link">DDS</text:a>/<text:a xlink:type="simple" xlink:href="https://wiki.didosolutions.com/dido/99_annexes/annex-b-terms-and-definitions/i/idl" text:style-name="Internet_20_link" text:visited-style-name="Visited_20_Internet_20_Link">IDL</text:a>-derived type <text:a xlink:type="simple" xlink:href="https://wiki.didosolutions.com/dido/99_annexes/annex-b-terms-and-definitions/a/artifact" text:style-name="Internet_20_link" text:visited-style-name="Visited_20_Internet_20_Link">Artifacts</text:a> from approved IDL source files. It should provide the controlled path from governed IDL definitions to generated implementation Artifacts.</text:p>
      <text:p text:style-name="Text_20_body">The script should:</text:p>
      <text:p text:style-name="Text_20_body">Locate approved IDL source files.Validate required DDS tooling and generator availability.Identify the selected DDS product or products.Identify target language or languages.Write generated outputs to the approved generated directories.Avoid overwriting handwritten source files.Produce a manifest or diagnostic output identifying generated Artifacts.Run validation checks after generation where practical.Return a non-zero exit code when generation fails.Record <text:a xlink:type="simple" xlink:href="https://wiki.didosolutions.com/dido/99_annexes/annex-b-terms-and-definitions/e/evidence" text:style-name="Internet_20_link" text:visited-style-name="Visited_20_Internet_20_Link">Evidence</text:a> when generation forms part of acceptance.If the phase supports multiple DDS vendors, <text:span text:style-name="Source_20_Text">generateTypes</text:span> should either support product-specific generation options or call product-specific generation scripts through a documented wrapper. The generated output structure should keep vendor-specific and language-specific Artifacts separat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4::22:55</meta:creation-date>
    <dc:creator>Generated</dc:creator>
    <dc:date>2026-08-22T14::22:55</dc:date>
    <dc:language>en-US</dc:language>
    <meta:editing-cycles>1</meta:editing-cycles>
    <meta:editing-duration>PT0S</meta:editing-duration>
    <dc:title>fxdemo:05-part:13-build-and-run-scripts:13-7-generatetypes:start</dc:title>
  </office:meta>
</office:document-meta>
</file>