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4-createrepositorystructure-sh:start"/><text:bookmark-start text:name="__RefHeading___createrepositorystructure.sh_1"/><text:bookmark-start text:name="createrepositorystructure.sh"/>13.4 createRepositoryStructure.sh<text:bookmark-end text:name="__RefHeading___createrepositorystructure.sh_1"/><text:bookmark-end text:name="createrepositorystructure.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createRepositoryStructure.sh` script should create or verify the approved Phase 0 Repository directory structure. It should help the team initialize a consistent Repository layout and prevent ad hoc directory creation.</text:p>
      <text:p text:style-name="Text_20_body">The script should create or verify directories such as:</text:p>
      <text:p text:style-name="Text_20_body"><text:span text:style-name="Source_20_Text">docs/</text:span><text:span text:style-name="Source_20_Text">idl/</text:span><text:span text:style-name="Source_20_Text">src/</text:span><text:span text:style-name="Source_20_Text">generated/</text:span><text:span text:style-name="Source_20_Text">config/</text:span><text:span text:style-name="Source_20_Text">scripts/</text:span><text:span text:style-name="Source_20_Text">containers/</text:span><text:span text:style-name="Source_20_Text">tests/</text:span><text:span text:style-name="Source_20_Text">logs/</text:span><text:span text:style-name="Source_20_Text">evidence/</text:span><text:span text:style-name="Source_20_Text">tools/</text:span>The script should be safe to run more than once. If a directory already exists, the script should report that fact rather than treating it as an error. If an existing file blocks required directory creation, the script should fail clearly and explain the conflict.</text:p>
      <text:p text:style-name="Text_20_body">The script should not delete existing source files, generated <text:a xlink:type="simple" xlink:href="https://wiki.didosolutions.com/dido/99_annexes/annex-b-terms-and-definitions/a/artifact" text:style-name="Internet_20_link" text:visited-style-name="Visited_20_Internet_20_Link">Artifacts</text:a>, Configuration, logs, or documentation unless the team explicitly defines and documents a cleanup op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30</meta:creation-date>
    <dc:creator>Generated</dc:creator>
    <dc:date>2026-08-22T13::29:30</dc:date>
    <dc:language>en-US</dc:language>
    <meta:editing-cycles>1</meta:editing-cycles>
    <meta:editing-duration>PT0S</meta:editing-duration>
    <dc:title>fxdemo:05-part:13-build-and-run-scripts:13-4-createrepositorystructure-sh:start</dc:title>
  </office:meta>
</office:document-meta>
</file>