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3-build-and-run-scripts:13-3-python-utility-script-conventions:start"/><text:bookmark-start text:name="__RefHeading___python_utility_script_conventions_1"/><text:bookmark-start text:name="python_utility_script_conventions"/>13.3 Python Utility Script Conventions<text:bookmark-end text:name="__RefHeading___python_utility_script_conventions_1"/><text:bookmark-end text:name="python_utility_script_convention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3-build-and-run-scripts/start" text:style-name="Internet_20_link" text:visited-style-name="Visited_20_Internet_20_Link"> Return to Build and Run Scripts </text:a></text:p>
      <text:p text:style-name="Text_20_body">Python utility scripts may support setup, validation, type-generation orchestration, log inspection, test harnesses, catalogue extraction, documentation generation, and Evidence preparation. Python utilities should support repeatability and review; they should not become undocumented logic hidden outside the architecture and handbook.</text:p>
      <text:p text:style-name="Text_20_body">Each Python utility script should:</text:p>
      <text:p text:style-name="Text_20_body">Include a module docstring that identifies the script purpose, expected inputs, outputs, and failure behavior.Provide a clear command-line interface where developers run it directly.Validate inputs before reading, writing, generating, or deleting files.Use Repository-relative paths where practical.Avoid hard-coded machine-specific paths.Return meaningful process exit codes.Write useful diagnostic output.Keep generated <text:a xlink:type="simple" xlink:href="https://wiki.didosolutions.com/dido/99_annexes/annex-b-terms-and-definitions/a/artifact" text:style-name="Internet_20_link" text:visited-style-name="Visited_20_Internet_20_Link">Artifacts</text:a> separate from handwritten source files.Use functions with docstrings for non-trivial behavior.Avoid silently swallowing exceptions.Document any dependencies on Python packages or external tools.Python scripts should use the project-local virtual environment defined in the Development Environment section. The Repository should declare dependencies through the approved dependency file or package Configur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26:48</meta:creation-date>
    <dc:creator>Generated</dc:creator>
    <dc:date>2026-08-22T13::26:48</dc:date>
    <dc:language>en-US</dc:language>
    <meta:editing-cycles>1</meta:editing-cycles>
    <meta:editing-duration>PT0S</meta:editing-duration>
    <dc:title>fxdemo:05-part:13-build-and-run-scripts:13-3-python-utility-script-conventions:start</dc:title>
  </office:meta>
</office:document-meta>
</file>