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3-build-and-run-scripts:13-14-script-logging:start"/><text:bookmark-start text:name="__RefHeading___script_logging_1"/><text:bookmark-start text:name="script_logging"/>13.14 Script Logging<text:bookmark-end text:name="__RefHeading___script_logging_1"/><text:bookmark-end text:name="script_logging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3-build-and-run-scripts/start" text:style-name="Internet_20_link" text:visited-style-name="Visited_20_Internet_20_Link"> Return to Build and Run Scripts </text:a></text:p>
      <text:p text:style-name="Text_20_body">Scripts should write output that supports developer troubleshooting, CI execution, demonstration operation, and acceptance <text:a xlink:type="simple" xlink:href="https://wiki.didosolutions.com/dido/99_annexes/annex-b-terms-and-definitions/e/evidence" text:style-name="Internet_20_link" text:visited-style-name="Visited_20_Internet_20_Link">Evidence</text:a>. Script output should explain what the script is doing without overwhelming the user with unnecessary detail.</text:p>
      <text:p text:style-name="Text_20_body">Script logs should include:</text:p>
      <text:p text:style-name="Text_20_body">Script name.Start time, where useful.<text:a xlink:type="simple" xlink:href="https://wiki.didosolutions.com/dido/99_annexes/annex-b-terms-and-definitions/r/repository" text:style-name="Internet_20_link" text:visited-style-name="Visited_20_Internet_20_Link">Repository</text:a> path or working directory.Selected profile or target, where applicable.Tool versions, where relevant.Major actions performed.Warnings.Errors.Output locations.Final result.Scripts should avoid logging secrets, tokens, passwords, private keys, or sensitive local values. If a script reads sensitive <text:a xlink:type="simple" xlink:href="https://wiki.didosolutions.com/dido/99_annexes/annex-b-terms-and-definitions/c/configuration" text:style-name="Internet_20_link" text:visited-style-name="Visited_20_Internet_20_Link">Configuration</text:a>, it should mask or omit sensitive values from output.</text:p>
      <text:p text:style-name="Text_20_body">Build and run scripts shall follow the file header and inline documentation conventions defined in Section 7.10. Each script shall include a header that explains its purpose, expected working directory, required inputs, generated or modified outputs, exit-code behavior, and any dependencies on tools, environment variables, or Repository path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6:53</meta:creation-date>
    <dc:creator>Generated</dc:creator>
    <dc:date>2026-08-22T12::36:53</dc:date>
    <dc:language>en-US</dc:language>
    <meta:editing-cycles>1</meta:editing-cycles>
    <meta:editing-duration>PT0S</meta:editing-duration>
    <dc:title>fxdemo:05-part:13-build-and-run-scripts:13-14-script-logging:start</dc:title>
  </office:meta>
</office:document-meta>
</file>