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3-build-and-run-scripts:13-13-script-exit-codes:start"/><text:bookmark-start text:name="__RefHeading___script_exit_codes_1"/><text:bookmark-start text:name="script_exit_codes"/>13.13 Script Exit Codes<text:bookmark-end text:name="__RefHeading___script_exit_codes_1"/><text:bookmark-end text:name="script_exit_code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3-build-and-run-scripts/start" text:style-name="Internet_20_link" text:visited-style-name="Visited_20_Internet_20_Link"> Return to Build and Run Scripts </text:a></text:p>
      <text:p text:style-name="Text_20_body">Scripts should use meaningful exit codes so that developers, testers, CI runners, and demonstration operators can distinguish success from failure.</text:p>
      <text:p text:style-name="Text_20_body">The basic convention should be:</text:p>
      <text:p text:style-name="Text_20_body"><text:span text:style-name="Source_20_Text">0</text:span> for success.Non-zero for failure.The team may define additional exit-code categories if scripts or CI workflows need more detail. For example, the team may distinguish:</text:p>
      <text:p text:style-name="Text_20_body">Missing prerequisites.Invalid arguments.<text:a xlink:type="simple" xlink:href="https://wiki.didosolutions.com/dido/99_annexes/annex-b-terms-and-definitions/c/configuration" text:style-name="Internet_20_link" text:visited-style-name="Visited_20_Internet_20_Link">Configuration</text:a> failure.Generation failure.Build failure.Runtime failure.Validation failure.Unexpected internal script failure.When a script returns non-zero, it should print a clear message explaining what failed and what the user should check next. A script should not return success if required work failed.</text:p>
      <text:p text:style-name="Text_20_body">Exit-code conventions should appear in script headers, script help text, and the Script Reference appendix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21</meta:creation-date>
    <dc:creator>Generated</dc:creator>
    <dc:date>2026-08-22T12::37:21</dc:date>
    <dc:language>en-US</dc:language>
    <meta:editing-cycles>1</meta:editing-cycles>
    <meta:editing-duration>PT0S</meta:editing-duration>
    <dc:title>fxdemo:05-part:13-build-and-run-scripts:13-13-script-exit-codes:start</dc:title>
  </office:meta>
</office:document-meta>
</file>