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12-preparegitrepository-sh:start"/><text:bookmark-start text:name="__RefHeading___preparegitrepository.sh_1"/><text:bookmark-start text:name="preparegitrepository.sh"/>13.12 prepareGitRepository.sh<text:bookmark-end text:name="__RefHeading___preparegitrepository.sh_1"/><text:bookmark-end text:name="preparegitrepository.s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The <text:span text:style-name="Source_20_Text">prepareGitRepository.sh</text:span> script should prepare <text:a xlink:type="simple" xlink:href="https://wiki.didosolutions.com/dido/99_annexes/annex-b-terms-and-definitions/r/repository" text:style-name="Internet_20_link" text:visited-style-name="Visited_20_Internet_20_Link">Repository</text:a>-level Git settings and <text:a xlink:type="simple" xlink:href="https://wiki.didosolutions.com/dido/99_annexes/annex-b-terms-and-definitions/b/baseline" text:style-name="Internet_20_link" text:visited-style-name="Visited_20_Internet_20_Link">Baseline</text:a> files needed for Phase 0 collaboration. It should help the team establish repeatable version-control behavior without overriding personal Git identity settings unnecessarily.</text:p>
      <text:p text:style-name="Text_20_body">The script may:</text:p>
      <text:p text:style-name="Text_20_body">Verify that Git is installed.Verify that the current directory belongs to the expected Repository.Create or update <text:span text:style-name="Source_20_Text">.gitignore</text:span> patterns.Create Baseline documentation stubs.Create placeholder directories that require tracked marker files.Validate line-ending policy where applicable.Report current branch and Repository status.Check whether required remote Configuration exists.Warn about untracked files that should not enter the Baseline.Prepare hooks only if the team explicitly approves Repository hooks.The script should not commit files, push branches, rewrite history, change remotes, or modify developer identity settings unless the user explicitly requests that action and the handbook documents the behavior.</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1:19</meta:creation-date>
    <dc:creator>Generated</dc:creator>
    <dc:date>2026-08-22T14::21:19</dc:date>
    <dc:language>en-US</dc:language>
    <meta:editing-cycles>1</meta:editing-cycles>
    <meta:editing-duration>PT0S</meta:editing-duration>
    <dc:title>fxdemo:05-part:13-build-and-run-scripts:13-12-preparegitrepository-sh:start</dc:title>
  </office:meta>
</office:document-meta>
</file>