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2-data-plane-topics:12-5-data-plane-qos-expectations:start"/><text:bookmark-start text:name="__RefHeading___data_plane_qos_expectations_1"/><text:bookmark-start text:name="data_plane_qos_expectations"/>12.5 Data Plane QoS Expectations<text:bookmark-end text:name="__RefHeading___data_plane_qos_expectations_1"/><text:bookmark-end text:name="data_plane_qos_expecta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2-data-plane-topics/start" text:style-name="Internet_20_link" text:visited-style-name="Visited_20_Internet_20_Link"> Return to Data Plane Topics </text:a></text:p>
      <text:p text:style-name="Text_20_body"><text:a xlink:type="simple" xlink:href="https://wiki.didosolutions.com/dido/99_annexes/annex-b-terms-and-definitions/d/data_plane" text:style-name="Internet_20_link" text:visited-style-name="Visited_20_Internet_20_Link">Data Plane</text:a> Topics should use <text:a xlink:type="simple" xlink:href="https://wiki.didosolutions.com/dido/99_annexes/annex-b-terms-and-definitions/d/dds" text:style-name="Internet_20_link" text:visited-style-name="Visited_20_Internet_20_Link">DDS</text:a> QoS settings that match the meaning and expected behavior of the data they carry. Phase 0 may use simple QoS profiles, but the team should still document the assumptions that affect delivery, ordering, durability, history, liveliness, and replay.</text:p>
      <text:p text:style-name="Text_20_body">The team should document Data Plane QoS expectations in the Topic Catalogue and DDS Configuration files. When a QoS setting matters to the demonstration, the implementation should not rely on undocumented DDS defaults.</text:p>
      <text:p text:style-name="Text_20_body">For Data Plane Topics, the team should consider:</text:p>
      <text:p text:style-name="Text_20_body">Reliability.Durability.History depth.Ordering.Liveliness.Lifespan.Deadline.Ownership.Resource limits.Partitioning or domain separation, where applicable.Phase 0 should keep QoS choices understandable. The team should not introduce complex QoS behavior unless the demonstration requires it. If a QoS choice affects acceptance <text:a xlink:type="simple" xlink:href="https://wiki.didosolutions.com/dido/99_annexes/annex-b-terms-and-definitions/e/evidence" text:style-name="Internet_20_link" text:visited-style-name="Visited_20_Internet_20_Link">Evidence</text:a>, publisher/subscriber compatibility, or cross-vendor DDS behavior, the team should record the expectation and validation resul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2:03</meta:creation-date>
    <dc:creator>Generated</dc:creator>
    <dc:date>2026-08-22T14::22:03</dc:date>
    <dc:language>en-US</dc:language>
    <meta:editing-cycles>1</meta:editing-cycles>
    <meta:editing-duration>PT0S</meta:editing-duration>
    <dc:title>fxdemo:05-part:12-data-plane-topics:12-5-data-plane-qos-expectations:start</dc:title>
  </office:meta>
</office:document-meta>
</file>