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2-data-plane-topics:12-3-fx-demo-data-topics:start"/><text:bookmark-start text:name="__RefHeading___fx_demo_data_topics_1"/><text:bookmark-start text:name="fx_demo_data_topics"/>12.3 FX Demo Data Topics<text:bookmark-end text:name="__RefHeading___fx_demo_data_topics_1"/><text:bookmark-end text:name="fx_demo_data_topic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2-data-plane-topics/start" text:style-name="Internet_20_link" text:visited-style-name="Visited_20_Internet_20_Link"> Return to Data Plane Topics </text:a></text:p>
      <text:p text:style-name="Text_20_body">The FX Demo Logical Profile should guide any <text:a xlink:type="simple" xlink:href="https://wiki.didosolutions.com/dido/99_annexes/annex-b-terms-and-definitions/d/data_plane" text:style-name="Internet_20_link" text:visited-style-name="Visited_20_Internet_20_Link">Data Plane</text:a> Topics included in Phase 0. Each Data Plane Topic should support a defined FX demonstration responsibility or a clearly documented placeholder for a future responsibility.</text:p>
      <text:p text:style-name="Text_20_body">Candidate FX demonstration Topics may include:</text:p>
      <text:p text:style-name="Text_20_body">Reference FX transaction input.Contract validation result.Cash-flow computation request.Cash-flow computation result.Provenance or lineage record.Audit event.Attestation result.Release candidate package.The team should include only the Topics required for the current <text:a xlink:type="simple" xlink:href="https://wiki.didosolutions.com/dido/99_annexes/annex-b-terms-and-definitions/b/baseline" text:style-name="Internet_20_link" text:visited-style-name="Visited_20_Internet_20_Link">Baseline</text:a>. If Phase 0 focuses primarily on the Node network and <text:a xlink:type="simple" xlink:href="https://wiki.didosolutions.com/dido/99_annexes/annex-b-terms-and-definitions/c/control_plane" text:style-name="Internet_20_link" text:visited-style-name="Visited_20_Internet_20_Link">Control Plane</text:a>, the Data Plane may include only one or two simple demonstration Topics, or none at all beyond placeholders.</text:p>
      <text:p text:style-name="Text_20_body">Each FX Demo Data Topic should trace to the FX Demo Logical Profile, the relevant <text:a xlink:type="simple" xlink:href="https://wiki.didosolutions.com/dido/99_annexes/annex-b-terms-and-definitions/i/idl" text:style-name="Internet_20_link" text:visited-style-name="Visited_20_Internet_20_Link">IDL</text:a> source definition, the Topic Catalogue, and the participating Node definitions. The team should avoid adding Topic names, structures, or Node interactions that cannot be explained through the profile or an approved implementation decis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32</meta:creation-date>
    <dc:creator>Generated</dc:creator>
    <dc:date>2026-08-22T13::32:32</dc:date>
    <dc:language>en-US</dc:language>
    <meta:editing-cycles>1</meta:editing-cycles>
    <meta:editing-duration>PT0S</meta:editing-duration>
    <dc:title>fxdemo:05-part:12-data-plane-topics:12-3-fx-demo-data-topics:start</dc:title>
  </office:meta>
</office:document-meta>
</file>