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2-data-plane-topics:12-1-purpose-of-the-data-plane-in-phase-0:start"/><text:bookmark-start text:name="__RefHeading___purpose_of_the_data_plane_in_phase_0_1"/><text:bookmark-start text:name="purpose_of_the_data_plane_in_phase_0"/>12.1 Purpose of the Data Plane in Phase 0<text:bookmark-end text:name="__RefHeading___purpose_of_the_data_plane_in_phase_0_1"/><text:bookmark-end text:name="purpose_of_the_data_plane_in_phase_0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2-data-plane-topics/start" text:style-name="Internet_20_link" text:visited-style-name="Visited_20_Internet_20_Link"> Return to Data Plane Topics </text:a></text:p>
      <text:p text:style-name="Text_20_body">The <text:a xlink:type="simple" xlink:href="https://wiki.didosolutions.com/dido/99_annexes/annex-b-terms-and-definitions/d/data_plane" text:style-name="Internet_20_link" text:visited-style-name="Visited_20_Internet_20_Link">Data Plane</text:a> supports the exchange of typed domain data between <text:a xlink:type="simple" xlink:href="https://wiki.didosolutions.com/dido/99_annexes/annex-b-terms-and-definitions/n/node" text:style-name="Internet_20_link" text:visited-style-name="Visited_20_Internet_20_Link">Nodes</text:a>. It represents the path through which later phases will move FX transaction data, validation results, ACTUS-related requests and outputs, <text:a xlink:type="simple" xlink:href="https://wiki.didosolutions.com/dido/99_annexes/annex-b-terms-and-definitions/p/provenance" text:style-name="Internet_20_link" text:visited-style-name="Visited_20_Internet_20_Link">Provenance</text:a> records, audit events, and release-related Artifacts.</text:p>
      <text:p text:style-name="Text_20_body">Phase 0 does not need to implement the full financial-processing Data Plane. Instead, it should establish the basic discipline that later Data Plane work will follow. That discipline includes governed Topic names, <text:a xlink:type="simple" xlink:href="https://wiki.didosolutions.com/dido/99_annexes/annex-b-terms-and-definitions/i/idl" text:style-name="Internet_20_link" text:visited-style-name="Visited_20_Internet_20_Link">IDL</text:a>-derived data structures, defined publishers and subscribers, documented QoS expectations, repeatable generation, validation checks, and <text:a xlink:type="simple" xlink:href="https://wiki.didosolutions.com/dido/99_annexes/annex-b-terms-and-definitions/t/traceability" text:style-name="Internet_20_link" text:visited-style-name="Visited_20_Internet_20_Link">Traceability</text:a> to the FX Demo Logical Profile.</text:p>
      <text:p text:style-name="Text_20_body">The team should use Data Plane Topics in Phase 0 only where they support the demonstration Baseline. A Topic should not enter the Data Plane merely because the architecture may need it later. If a future Topic does not yet participate in the Phase 0 Node network, the team should record it as a future Topic candidate rather than adding an unused implementation Artifact.</text:p>
      <text:p text:style-name="Text_20_body">The Data Plane should remain separate from the <text:a xlink:type="simple" xlink:href="https://wiki.didosolutions.com/dido/99_annexes/annex-b-terms-and-definitions/c/control_plane" text:style-name="Internet_20_link" text:visited-style-name="Visited_20_Internet_20_Link">Control Plane</text:a>. Data Plane Topics should not carry Node Lifecycle status, runtime commands, command acknowledgements, operational health messages, or other control messages unless the architecture explicitly defines an excep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02</meta:creation-date>
    <dc:creator>Generated</dc:creator>
    <dc:date>2026-08-22T12::44:02</dc:date>
    <dc:language>en-US</dc:language>
    <meta:editing-cycles>1</meta:editing-cycles>
    <meta:editing-duration>PT0S</meta:editing-duration>
    <dc:title>fxdemo:05-part:12-data-plane-topics:12-1-purpose-of-the-data-plane-in-phase-0:start</dc:title>
  </office:meta>
</office:document-meta>
</file>