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1-control-plane-topics:start"/><text:bookmark-start text:name="__RefHeading___control_plane_topics_1"/><text:bookmark-start text:name="control_plane_topics"/>11. Control Plane Topics<text:bookmark-end text:name="__RefHeading___control_plane_topics_1"/><text:bookmark-end text:name="control_plane_topic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how the Phase 0 <text:a xlink:type="simple" xlink:href="https://wiki.didosolutions.com/dido/99_annexes/annex-b-terms-and-definitions/b/baseline" text:style-name="Internet_20_link" text:visited-style-name="Visited_20_Internet_20_Link">Baseline</text:a> uses <text:a xlink:type="simple" xlink:href="https://wiki.didosolutions.com/dido/99_annexes/annex-b-terms-and-definitions/c/control_plane" text:style-name="Internet_20_link" text:visited-style-name="Visited_20_Internet_20_Link">Control Plane</text:a> Topics. The Control Plane gives the team a shared way to observe <text:a xlink:type="simple" xlink:href="https://wiki.didosolutions.com/dido/99_annexes/annex-b-terms-and-definitions/n/node" text:style-name="Internet_20_link" text:visited-style-name="Visited_20_Internet_20_Link">Node</text:a> <text:a xlink:type="simple" xlink:href="https://wiki.didosolutions.com/dido/99_annexes/annex-b-terms-and-definitions/l/lifecycle" text:style-name="Internet_20_link" text:visited-style-name="Visited_20_Internet_20_Link">Lifecycle</text:a> behavior, issue simple runtime commands, collect operational <text:a xlink:type="simple" xlink:href="https://wiki.didosolutions.com/dido/99_annexes/annex-b-terms-and-definitions/e/evidence" text:style-name="Internet_20_link" text:visited-style-name="Visited_20_Internet_20_Link">Evidence</text:a>, and demonstrate that the Node network behaves as a coordinated distributed system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0:22</meta:creation-date>
    <dc:creator>Generated</dc:creator>
    <dc:date>2026-08-22T13::30:22</dc:date>
    <dc:language>en-US</dc:language>
    <meta:editing-cycles>1</meta:editing-cycles>
    <meta:editing-duration>PT0S</meta:editing-duration>
    <dc:title>fxdemo:05-part:11-control-plane-topics:start</dc:title>
  </office:meta>
</office:document-meta>
</file>